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4">
      <style:table-cell-properties fo:border-top="none" fo:border-bottom="thin solid #000000" fo:border-left="thin solid #000000" fo:border-right="thin solid #000000"/>
    </style:style>
    <style:style style:name="ce10" style:family="table-cell" style:parent-style-name="Default" style:data-style-name="N4">
      <style:table-cell-properties fo:border-top="none" fo:border-bottom="thin solid #000000" fo:border-left="thin solid #000000" fo:border-right="none"/>
    </style:style>
    <style:style style:name="ce11" style:family="table-cell" style:parent-style-name="Default" style:data-style-name="N4">
      <style:table-cell-properties fo:border-top="none" fo:border-bottom="thin solid #000000" fo:border-left="none" fo:border-right="thin solid #000000"/>
    </style:style>
    <style:style style:name="ce1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wrap-option="wrap"/>
    </style:style>
    <style:style style:name="ce13" style:family="table-cell" style:parent-style-name="Default" style:data-style-name="N19">
      <style:table-cell-properties fo:border-top="none" fo:border-bottom="thin solid #000000" fo:border-left="thin solid #000000" fo:border-right="thin solid #000000"/>
    </style:style>
    <style:style style:name="ce14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automatic" fo:background-color="transparent"/>
      <style:text-properties fo:color="#0563C1" style:text-underline-style="solid" style:text-underline-type="single"/>
    </style:style>
    <style:style style:name="ce15" style:family="table-cell" style:parent-style-name="Default" style:data-style-name="N4">
      <style:table-cell-properties fo:border="thin solid #000000"/>
    </style:style>
    <style:style style:name="ce16" style:family="table-cell" style:parent-style-name="Default" style:data-style-name="N4">
      <style:table-cell-properties fo:border="thin solid #000000" style:vertical-align="automatic" fo:wrap-option="wrap"/>
    </style:style>
    <style:style style:name="ce17" style:family="table-cell" style:parent-style-name="Default" style:data-style-name="N19">
      <style:table-cell-properties fo:border="thin solid #000000"/>
    </style:style>
    <style:style style:name="ce18" style:family="table-cell" style:parent-style-name="Collegamento_32_ipertestuale" style:data-style-name="N0">
      <style:table-cell-properties fo:border="thin solid #000000" style:vertical-align="automatic" fo:background-color="transparent"/>
      <style:text-properties fo:color="#0563C1" style:text-underline-style="solid" style:text-underline-type="single"/>
    </style:style>
    <style:style style:name="ce19" style:family="table-cell" style:parent-style-name="Collegamento_32_ipertestuale" style:data-style-name="N0">
      <style:table-cell-properties fo:border="thin solid #000000" style:vertical-align="automatic" fo:wrap-option="wrap" fo:background-color="transparent"/>
      <style:text-properties fo:color="#0563C1" style:text-underline-style="solid" style:text-underline-type="single"/>
    </style:style>
    <style:style style:name="ce20" style:family="table-cell" style:parent-style-name="Collegamento_32_ipertestuale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/>
      <style:text-properties fo:color="#0563C1" style:text-underline-style="solid" style:text-underline-type="single"/>
    </style:style>
    <style:style style:name="ce21" style:family="table-cell" style:parent-style-name="Default" style:data-style-name="N19">
      <style:table-cell-properties fo:border="thin solid #000000" style:vertical-align="automatic" fo:wrap-option="wrap"/>
    </style:style>
    <style:style style:name="ce22" style:family="table-cell" style:parent-style-name="Default" style:data-style-name="N4">
      <style:table-cell-properties fo:border-top="none" fo:border-bottom="thin solid #000000" fo:border-left="none" fo:border-right="thin solid #000000" style:vertical-align="automatic" fo:wrap-option="wrap"/>
    </style:style>
    <style:style style:name="ce23" style:family="table-cell" style:parent-style-name="Default" style:data-style-name="N4">
      <style:table-cell-properties fo:border-top="thin solid #000000" fo:border-bottom="thin solid #000000" fo:border-left="thin solid #000000" fo:border-right="none"/>
    </style:style>
    <style:style style:name="ce24" style:family="table-cell" style:parent-style-name="Default" style:data-style-name="N4">
      <style:table-cell-properties fo:border-top="thin solid #000000" fo:border-bottom="thin solid #000000" fo:border-left="none" fo:border-right="thin solid #000000"/>
    </style:style>
    <style:style style:name="ce25" style:family="table-cell" style:parent-style-name="Default" style:data-style-name="N4">
      <style:table-cell-properties fo:border-top="thin solid #000000" fo:border-bottom="none" fo:border-left="thin solid #000000" fo:border-right="none"/>
    </style:style>
    <style:style style:name="ce26" style:family="table-cell" style:parent-style-name="Default" style:data-style-name="N4">
      <style:table-cell-properties fo:border-top="thin solid #000000" fo:border-bottom="none" fo:border-left="none" fo:border-right="thin solid #000000"/>
    </style:style>
    <style:style style:name="ce27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wrap-option="wrap"/>
    </style:style>
    <style:style style:name="ce28" style:family="table-cell" style:parent-style-name="Default" style:data-style-name="N4">
      <style:table-cell-properties fo:border-top="thin solid #000000" fo:border-bottom="none" fo:border-left="thin solid #000000" fo:border-right="thin solid #000000"/>
    </style:style>
    <style:style style:name="ce29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3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wrap-option="wrap"/>
    </style:style>
    <style:style style:name="ce31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wrap-option="wrap"/>
    </style:style>
    <style:style style:name="ce32" style:family="table-cell" style:parent-style-name="Default" style:data-style-name="N4">
      <style:table-cell-properties fo:border="thin solid #000000" fo:background-color="transparent"/>
    </style:style>
    <style:style style:name="ce33" style:family="table-cell" style:parent-style-name="Default" style:data-style-name="N4">
      <style:table-cell-properties fo:border-top="thin solid #000000" fo:border-bottom="none" fo:border-left="thin solid #000000" fo:border-right="thin solid #000000" fo:background-color="transparent"/>
    </style:style>
    <style:style style:name="ce34" style:family="table-cell" style:parent-style-name="Default" style:data-style-name="N4">
      <style:table-cell-properties fo:border-top="thin solid #000000" fo:border-bottom="none" fo:border-left="none" fo:border-right="thin solid #000000" style:vertical-align="automatic" fo:wrap-option="wrap"/>
    </style:style>
    <style:style style:name="ce35" style:family="table-cell" style:parent-style-name="Default" style:data-style-name="N4">
      <style:table-cell-properties fo:border-top="none" fo:border-bottom="none" fo:border-left="none" fo:border-right="thin solid #000000" style:vertical-align="automatic" fo:wrap-option="wrap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wrap-option="wrap"/>
    </style:style>
    <style:style style:name="ce3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fo:background-color="transparent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2.37066666666667cm"/>
    </style:style>
    <style:style style:name="co3" style:family="table-column">
      <style:table-column-properties fo:break-before="auto" style:column-width="6.0325cm"/>
    </style:style>
    <style:style style:name="co4" style:family="table-column">
      <style:table-column-properties fo:break-before="auto" style:column-width="10.033cm"/>
    </style:style>
    <style:style style:name="co5" style:family="table-column">
      <style:table-column-properties fo:break-before="auto" style:column-width="5.334cm"/>
    </style:style>
    <style:style style:name="co6" style:family="table-column">
      <style:table-column-properties fo:break-before="auto" style:column-width="12.2131666666667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2.68816666666667cm"/>
    </style:style>
    <style:style style:name="co9" style:family="table-column">
      <style:table-column-properties fo:break-before="auto" style:column-width="2.4765cm"/>
    </style:style>
    <style:style style:name="co10" style:family="table-column">
      <style:table-column-properties fo:break-before="auto" style:column-width="10.5198333333333cm"/>
    </style:style>
    <style:style style:name="co11" style:family="table-column">
      <style:table-column-properties fo:break-before="auto" style:column-width="1.73566666666667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45.75pt" style:use-optimal-row-height="fals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57.6pt" style:use-optimal-row-height="true" fo:break-before="auto"/>
    </style:style>
    <style:style style:name="ro5" style:family="table-row">
      <style:table-row-properties style:row-height="43.2pt" style:use-optimal-row-height="true" fo:break-before="auto"/>
    </style:style>
    <style:style style:name="ro6" style:family="table-row">
      <style:table-row-properties style:row-height="72pt" style:use-optimal-row-height="true" fo:break-before="auto"/>
    </style:style>
    <style:style style:name="ro7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otale" table:style-name="ta1">
        <table:table-column table:style-name="co1" table:default-cell-style-name="ce36"/>
        <table:table-column table:style-name="co2" table:default-cell-style-name="ce36"/>
        <table:table-column table:style-name="co3" table:default-cell-style-name="ce1"/>
        <table:table-column table:style-name="co4" table:default-cell-style-name="ce37"/>
        <table:table-column table:style-name="co5" table:default-cell-style-name="ce37"/>
        <table:table-column table:style-name="co6" table:default-cell-style-name="ce37"/>
        <table:table-column table:style-name="co7" table:default-cell-style-name="ce36"/>
        <table:table-column table:style-name="co8" table:default-cell-style-name="ce36"/>
        <table:table-column table:style-name="co9" table:default-cell-style-name="ce38"/>
        <table:table-column table:style-name="co10" table:default-cell-style-name="ce38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office:value-type="string" table:number-columns-spanned="5" table:number-rows-spanned="1" table:style-name="ce39">
            <text:p>ELENCO INCARICHI DI COLLABORAZIONE, CONSULENZA E PROFESSIONALI ANNO 2026<text:s text:c="22"/></text:p>
          </table:table-cell>
          <table:covered-table-cell table:number-columns-repeated="4"/>
          <table:table-cell office:value-type="string" table:number-columns-spanned="5" table:number-rows-spanned="1" table:style-name="ce40">
            <text:p>numeri d'ordine incarichi fino al N. PS/550/2026 del 31/07/2026</text:p>
          </table:table-cell>
          <table:covered-table-cell table:number-columns-repeated="4"/>
          <table:table-cell table:number-columns-repeated="16374"/>
        </table:table-row>
        <table:table-row table:style-name="ro1">
          <table:table-cell table:number-columns-repeated="3" table:style-name="ce2"/>
          <table:table-cell table:number-columns-repeated="2" table:style-name="ce3"/>
          <table:table-cell table:number-columns-repeated="5" table:style-name="ce4"/>
          <table:table-cell table:number-columns-repeated="16374"/>
        </table:table-row>
        <table:table-row table:style-name="ro2">
          <table:table-cell office:value-type="string" table:style-name="ce5">
            <text:p>Rif. atto di conferimento</text:p>
          </table:table-cell>
          <table:table-cell office:value-type="string" table:style-name="ce6">
            <text:p>Qualifica</text:p>
          </table:table-cell>
          <table:table-cell office:value-type="string" table:style-name="ce6">
            <text:p>Nominativo</text:p>
          </table:table-cell>
          <table:table-cell office:value-type="string" table:style-name="ce6">
            <text:p>Oggetto della prestazione<text:s/></text:p>
          </table:table-cell>
          <table:table-cell office:value-type="string" table:style-name="ce7">
            <text:p>Ragione dell'incarico</text:p>
          </table:table-cell>
          <table:table-cell office:value-type="string" table:style-name="ce7">
            <text:p>Modalità di scelta (procedura di selezione del contraente)</text:p>
          </table:table-cell>
          <table:table-cell office:value-type="string" table:style-name="ce6">
            <text:p>Compenso (euro)</text:p>
          </table:table-cell>
          <table:table-cell office:value-type="string" table:style-name="ce6">
            <text:p>Decorrenza</text:p>
          </table:table-cell>
          <table:table-cell office:value-type="string" table:style-name="ce6">
            <text:p>Scadenza</text:p>
          </table:table-cell>
          <table:table-cell office:value-type="string" table:style-name="ce8">
            <text:p>Curriculum (link)</text:p>
          </table:table-cell>
          <table:table-cell table:number-columns-repeated="16374"/>
        </table:table-row>
        <table:table-row table:style-name="ro3">
          <table:table-cell office:value-type="string" table:style-name="ce9">
            <text:p>PS/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FERRUCCI FILOMENA</text:p>
          </table:table-cell>
          <table:table-cell office:value-type="string" table:style-name="ce12">
            <text:p>Incarico valutazione R&amp;S/Formazione CdP….</text:p>
          </table:table-cell>
          <table:table-cell office:value-type="string" table:style-name="ce9">
            <text:p>CONSULENZA SCIENTIFICA</text:p>
            <text:p/>
          </table:table-cell>
          <table:table-cell office:value-type="string" table:style-name="ce12">
            <text:p>ALBI ESTERNI (MIUR, REPPRISE, ARTI, MISE, REGIONE PUGLIA, ECC…)</text:p>
            <text:p/>
          </table:table-cell>
          <table:table-cell office:value-type="float" office:value="3564" table:style-name="ce9">
            <text:p>3.564,00</text:p>
          </table:table-cell>
          <table:table-cell office:value-type="date" office:date-value="2026-01-14T00:00:00" table:style-name="ce13">
            <text:p>14/01/2026</text:p>
          </table:table-cell>
          <table:table-cell office:value-type="date" office:date-value="2026-07-31T00:00:00" table:style-name="ce13">
            <text:p>31/07/2026</text:p>
          </table:table-cell>
          <table:table-cell office:value-type="string" table:style-name="ce14">
            <text:p><text:a xlink:href="https://docenti.unisa.it/001775/curriculum">https://docenti.unisa.it/001775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ARLONE PIERPAOLO</text:p>
          </table:table-cell>
          <table:table-cell office:value-type="string" table:style-name="ce16">
            <text:p>Incarico per la verifica finale sulla realizzazione del programma di investimenti in R&amp;S/Innovazione….......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1-14T00:00:00" table:style-name="ce17">
            <text:p>14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8">
            <text:p><text:a xlink:href="https://docenti.unisa.it/020748/curriculum">https://docenti.unisa.it/020748/curriculum</text:a></text:p>
          </table:table-cell>
          <table:table-cell table:number-columns-repeated="16374"/>
        </table:table-row>
        <table:table-row table:style-name="ro4">
          <table:table-cell office:value-type="string" table:style-name="ce15">
            <text:p>PS/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TRUNFIO PAOLO</text:p>
          </table:table-cell>
          <table:table-cell office:value-type="string" table:style-name="ce16">
            <text:p>Incarico valutazione R&amp;S ….........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5">
            <text:p>2.268,00</text:p>
          </table:table-cell>
          <table:table-cell office:value-type="date" office:date-value="2026-01-14T00:00:00" table:style-name="ce17">
            <text:p>14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dimes.unical.it/storage/teachers/gAAAAAAAAAAAvcAsFofXR7XlzNv5B6-g-j9OMoNN5mwoo5iXZo1P28H64Z5t8KuyTEvBZmwELmeyxh3gk7Hm7DGKNQGNHjKiXQ==/">https://dimes.unical.it/storage/teachers/gAAAAAAAAAAAvcAsFofXR7XlzNv5B6-g-j9OMoNN5mwoo5iXZo1P28H64Z5t8KuyTEvBZmwELmeyxh3gk7Hm7DGKNQGNHjKiXQ==/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TRERE' VITTORIO</text:p>
          </table:table-cell>
          <table:table-cell office:value-type="string" table:style-name="ce16">
            <text:p><text:s/>Incarico per valutazione fase verifica in loco fondo risparmio energetico società …............ S.R.L.<text:s/>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" table:style-name="ce15">
            <text:p>400,00</text:p>
          </table:table-cell>
          <table:table-cell office:value-type="date" office:date-value="2026-01-14T00:00:00" table:style-name="ce17">
            <text:p>14/01/2026</text:p>
          </table:table-cell>
          <table:table-cell office:value-type="date" office:date-value="2026-02-14T00:00:00" table:style-name="ce17">
            <text:p>14/02/2026</text:p>
          </table:table-cell>
          <table:table-cell office:value-type="string" table:style-name="ce19">
            <text:p><text:a xlink:href="https://pugliasviluppo.contrasparenza.it/documenti/allegati/trasparenza/28/curriculum/2021/PS_455_2021.pdf">https://pugliasviluppo.contrasparenza.it/documenti/allegati/trasparenza/28/curriculum/2021/PS_455_2021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D'ADDONA <text:s/>DORIANA MARILENA</text:p>
          </table:table-cell>
          <table:table-cell office:value-type="string" table:style-name="ce16">
            <text:p>incarico per la verifica finale sulla realizzazione del programma di investimenti in R&amp;S/Innovazione …......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780" table:style-name="ce15">
            <text:p>1.780,00</text:p>
          </table:table-cell>
          <table:table-cell office:value-type="date" office:date-value="2026-01-15T00:00:00" table:style-name="ce17">
            <text:p>15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ww.docenti.unina.it/teacher/444f5249414e41204d4152494c454e4144274144444f4e41444444444e4d36344d3432433238304b/profile/references">https://www.docenti.unina.it/teacher/444f5249414e41204d4152494c454e4144274144444f4e41444444444e4d36344d3432433238304b/profile/references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GEOBALDO FRANCESCO</text:p>
          </table:table-cell>
          <table:table-cell office:value-type="string" table:style-name="ce16">
            <text:p>Incarico di valutazione scientifica …..........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1-15T00:00:00" table:style-name="ce17">
            <text:p>15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8">
            <text:p><text:a xlink:href="https://www.polito.it/personale?p=002127">https://www.polito.it/personale?p=002127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MARCELLONI FRANCESCO</text:p>
          </table:table-cell>
          <table:table-cell office:value-type="string" table:style-name="ce16">
            <text:p>Incarico valutazione Scientifica ….................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1-15T00:00:00" table:style-name="ce17">
            <text:p>15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8">
            <text:p><text:a xlink:href="https://people.unipi.it/francesco_marcelloni/curriculum/">https://people.unipi.it/francesco_marcelloni/curriculum/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DE NATALE FRANCESCO</text:p>
          </table:table-cell>
          <table:table-cell office:value-type="string" table:style-name="ce16">
            <text:p>Incarico ulteriori approfondimenti su valutazione R&amp;S/Innovazione/Formazione …........... - CdP "…....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5">
            <text:p>4.536,00</text:p>
          </table:table-cell>
          <table:table-cell office:value-type="date" office:date-value="2026-01-16T00:00:00" table:style-name="ce17">
            <text:p>16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ebapps.unitn.it/du/it/Persona/PER0004833/Curriculum">https://webapps.unitn.it/du/it/Persona/PER0004833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0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ARTOLOMEI CRISTIANA</text:p>
          </table:table-cell>
          <table:table-cell office:value-type="string" table:style-name="ce16">
            <text:p>Incarico valutazione scientifica ….....................A RESPONSABILITA' LIMITATA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392" table:style-name="ce15">
            <text:p>3.392,00</text:p>
          </table:table-cell>
          <table:table-cell office:value-type="date" office:date-value="2026-01-16T00:00:00" table:style-name="ce17">
            <text:p>16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ww.unibo.it/sitoweb/cristiana.bartolomei/cv">https://www.unibo.it/sitoweb/cristiana.bartolomei/cv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IANCHINI AUGUSTO</text:p>
          </table:table-cell>
          <table:table-cell office:value-type="string" table:style-name="ce16">
            <text:p>Incarico valutazione scientifica …......................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908" table:style-name="ce15">
            <text:p>1.908,00</text:p>
          </table:table-cell>
          <table:table-cell office:value-type="date" office:date-value="2026-01-16T00:00:00" table:style-name="ce17">
            <text:p>16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ww.unibo.it/sitoweb/augusto.bianchini/cv">https://www.unibo.it/sitoweb/augusto.bianchini/cv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LEONARDI RICCARDO</text:p>
          </table:table-cell>
          <table:table-cell office:value-type="string" table:style-name="ce16">
            <text:p>Incarico valutazione scientifica PIA 2021-2027 - ….................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5">
            <text:p>3.888,00</text:p>
          </table:table-cell>
          <table:table-cell office:value-type="date" office:date-value="2026-01-16T00:00:00" table:style-name="ce17">
            <text:p>16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ww.unibs.it/sites/default/files/ugov_cvfiles/cv/ugov_cvpersona_en_000000299.pdf">https://www.unibs.it/sites/default/files/ugov_cvfiles/cv/ugov_cvpersona_en_000000299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OSSI MADDALENA</text:p>
          </table:table-cell>
          <table:table-cell office:value-type="string" table:style-name="ce16">
            <text:p>Incarico valutazione R&amp;S …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1-19T00:00:00" table:style-name="ce17">
            <text:p>19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cercachi.unifi.it/p-doc2-2016-0-A-2c303d2e3a2f-0.html">https://cercachi.unifi.it/p-doc2-2016-0-A-2c303d2e3a2f-0.html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4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MAGGIO MAURIZIO</text:p>
          </table:table-cell>
          <table:table-cell office:value-type="string" table:style-name="ce16">
            <text:p>Incarico per la valutazione tecnica ed ambientale di cantierabilità, ammissibilità e congruità del progetto definitivo …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1-20T00:00:00" table:style-name="ce17">
            <text:p>20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v-ing-maggio-maurizio-14-26.pdf">https://pugliasviluppo.contrasparenza.it/documenti/allegati/trasparenza/28/cv-ing-maggio-maurizio-14-26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ASOLA VALENTINA</text:p>
          </table:table-cell>
          <table:table-cell office:value-type="string" table:style-name="ce16">
            <text:p>Incarico valutazione scientifica ….............. S.R.L. - …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5">
            <text:p>3.888,00</text:p>
          </table:table-cell>
          <table:table-cell office:value-type="date" office:date-value="2026-01-20T00:00:00" table:style-name="ce17">
            <text:p>20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ww.unisannio.it/sites/default/files/sito/ateneo/amministrazione/avvisi/uo-personale-docenti-e-ricercatori/it/INCARICHI_32302_Casola_Valentina%20(1).pdf">https://www.unisannio.it//sites/default/files/sito/ateneo/amministrazione/avvisi/uo-personale-docenti-e-ricercatori/it/INCARICHI_32302_Casola_Valentina%20(1)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E BARBARA</text:p>
          </table:table-cell>
          <table:table-cell office:value-type="string" table:style-name="ce16">
            <text:p>VALUTAZIONE CONTENUTO INNOVATIVO E CONGRUITA' ATTIVI IMMATERIALI - PROTT…................PER VERIFICA PROGETTI PRELIM. E VERIFICA SPESE RENDICONTATE<text:s/>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1-21T00:00:00" table:style-name="ce17">
            <text:p>21/01/2026</text:p>
          </table:table-cell>
          <table:table-cell office:value-type="date" office:date-value="2026-03-20T00:00:00" table:style-name="ce17">
            <text:p>20/03/2026</text:p>
          </table:table-cell>
          <table:table-cell office:value-type="string" table:style-name="ce19">
            <text:p><text:a xlink:href="https://www.unicam.it/sites/default/files/bandi/procedure/cv/commissione/2023/CurriculumBarbaraRe_Bilingue.pdf">https://www.unicam.it/sites/default/files/bandi/procedure/cv/commissione/2023/CurriculumBarbaraRe_Bilingue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ASILE FRANCESCO</text:p>
          </table:table-cell>
          <table:table-cell office:value-type="string" table:style-name="ce16">
            <text:p>Incarico per la verifica finale sulla realizzazione del programma di investimenti in R&amp;S/Innovazione …....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1-22T00:00:00" table:style-name="ce17">
            <text:p>22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docenti.unisa.it/005630/en/curriculum">https://docenti.unisa.it/005630/en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8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ALUNNI ANDREA</text:p>
          </table:table-cell>
          <table:table-cell office:value-type="string" table:style-name="ce16">
            <text:p>incarico per la valutazione degli investimenti in Innovazione dell'Avviso "MiniPIA" - Domande da…. a …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1-22T00:00:00" table:style-name="ce17">
            <text:p>22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ww.rse-web.it/wp-content/uploads/2024/05/CV-Alunni-osc.pdf">https://www.rse-web.it/wp-content/uploads/2024/05/CV-Alunni-osc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DE FILIPPIS PAOLO</text:p>
          </table:table-cell>
          <table:table-cell office:value-type="string" table:style-name="ce16">
            <text:p>Incarico valutazione Scientifica …............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1-22T00:00:00" table:style-name="ce17">
            <text:p>22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20">
            <text:p><text:a xlink:href="https://phd.uniroma1.it/web/PAOLO--DE-FILIPPIS_nC1431_IT.aspx">https://phd.uniroma1.it/web/PAOLO--DE-FILIPPIS_nC1431_IT.aspx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0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TOMARCHIO ORAZIO</text:p>
          </table:table-cell>
          <table:table-cell office:value-type="string" table:style-name="ce16">
            <text:p>Incarico per la valutazione della portata innovativa in ambito ICT istanze …....... Mini_PIA_Turismo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1-22T00:00:00" table:style-name="ce17">
            <text:p>22/01/2026</text:p>
          </table:table-cell>
          <table:table-cell office:value-type="date" office:date-value="2026-06-30T00:00:00" table:style-name="ce17">
            <text:p>30/06/2026</text:p>
          </table:table-cell>
          <table:table-cell office:value-type="string" table:style-name="ce19">
            <text:p><text:a xlink:href="https://www.dieei.unict.it/curriculum_docenti/48.pdf">https://www.dieei.unict.it/curriculum_docenti/48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1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NEMBROTTE MENNA FABIO</text:p>
          </table:table-cell>
          <table:table-cell office:value-type="string" table:style-name="ce16">
            <text:p>Incarico di perizia attestante la cantierabilità dell’iniziativa ….............. (aderente) CdP "…..........."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1-23T00:00:00" table:style-name="ce17">
            <text:p>23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v-ing-fabio-nembrotte-21-26.pdf">https://pugliasviluppo.contrasparenza.it/documenti/allegati/trasparenza/28/cv-ing-fabio-nembrotte-21-26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GIUSTO EDOARDO</text:p>
          </table:table-cell>
          <table:table-cell office:value-type="string" table:style-name="ce16">
            <text:p>VALUTAZIONE CONTENUTO INNOVATIVO E CONGRUITA' ATTIVI IMMATERIALI - PROTT…..... PER VERIFICA PROGETTI PRELIM. E VERIFICA SPESE RENDICONTATE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1-23T00:00:00" table:style-name="ce17">
            <text:p>23/01/2026</text:p>
          </table:table-cell>
          <table:table-cell office:value-type="date" office:date-value="2026-03-20T00:00:00" table:style-name="ce17">
            <text:p>20/03/2026</text:p>
          </table:table-cell>
          <table:table-cell office:value-type="string" table:style-name="ce19">
            <text:p><text:a xlink:href="https://www.docenti.unina.it/teacher/45444f4152444f47495553544f47535444524439315032364c35303059/profile/references">https://www.docenti.unina.it/teacher/45444f4152444f47495553544f47535444524439315032364c35303059/profile/references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Mengoni Maura</text:p>
          </table:table-cell>
          <table:table-cell office:value-type="string" table:style-name="ce16">
            <text:p>Incarico valutazione Scientifica …......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5">
            <text:p>1.060,00</text:p>
          </table:table-cell>
          <table:table-cell office:value-type="date" office:date-value="2026-01-26T00:00:00" table:style-name="ce17">
            <text:p>26/01/2026</text:p>
          </table:table-cell>
          <table:table-cell office:value-type="date" office:date-value="2026-06-30T00:00:00" table:style-name="ce17">
            <text:p>30/06/2026</text:p>
          </table:table-cell>
          <table:table-cell office:value-type="string" table:style-name="ce19">
            <text:p><text:a xlink:href="https://eismea.ec.europa.eu/maura-mengoni_en">https://eismea.ec.europa.eu/maura-mengoni_en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ARESI LUCIANO</text:p>
          </table:table-cell>
          <table:table-cell office:value-type="string" table:style-name="ce16">
            <text:p>Incarico valutazione scientifica ….........................S.R.L. - …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240" table:style-name="ce15">
            <text:p>3.240,00</text:p>
          </table:table-cell>
          <table:table-cell office:value-type="date" office:date-value="2026-01-26T00:00:00" table:style-name="ce17">
            <text:p>26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baresi.faculty.polimi.it/cvBaresi.pdf">https://baresi.faculty.polimi.it/cvBaresi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PULIAFITO ANTONIO</text:p>
          </table:table-cell>
          <table:table-cell office:value-type="string" table:style-name="ce16">
            <text:p>Addendum incarico PS/326/2024 valutazione scientifica …..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648" table:style-name="ce15">
            <text:p>648,00</text:p>
          </table:table-cell>
          <table:table-cell office:value-type="date" office:date-value="2026-01-26T00:00:00" table:style-name="ce17">
            <text:p>26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archivio.unime.it/it/persona/antonio-puliafito/curriculum">https://archivio.unime.it/it/persona/antonio-puliafito/curriculum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8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GIACINTO GIORGIO</text:p>
          </table:table-cell>
          <table:table-cell office:value-type="string" table:style-name="ce16">
            <text:p>Incarico per la verifica finale sulla realizzazione del programma di investimenti in R&amp;S/Innovazione …..............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1-27T00:00:00" table:style-name="ce17">
            <text:p>27/01/2026</text:p>
          </table:table-cell>
          <table:table-cell office:value-type="date" office:date-value="2026-05-31T00:00:00" table:style-name="ce17">
            <text:p>31/05/2026</text:p>
          </table:table-cell>
          <table:table-cell office:value-type="string" table:style-name="ce19">
            <text:p><text:a xlink:href="https://web.unica.it/unica/it/ateneo_s07_ss01_sss01.page?contentId=SHD30404">https://web.unica.it/unica/it/ateneo_s07_ss01_sss01.page?contentId=SHD30404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31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VESPRI VINCENZO</text:p>
          </table:table-cell>
          <table:table-cell office:value-type="string" table:style-name="ce16">
            <text:p>Incarico per la verifica finale sulla realizzazione del programma di investimenti in R&amp;S/Innovazione…....................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1-27T00:00:00" table:style-name="ce17">
            <text:p>27/01/2026</text:p>
          </table:table-cell>
          <table:table-cell office:value-type="date" office:date-value="2025-07-31T00:00:00" table:style-name="ce17">
            <text:p>31/07/2025</text:p>
          </table:table-cell>
          <table:table-cell office:value-type="string" table:style-name="ce19">
            <text:p><text:a xlink:href="https://www.altamatematica.it/sites/default/files/vespricvitae.pdf">https://www.altamatematica.it/sites/default/files/vespricvitae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3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DE NATALE FRANCESCO</text:p>
          </table:table-cell>
          <table:table-cell office:value-type="string" table:style-name="ce16">
            <text:p>Incarico valutazione progetto definitivo R&amp;S …....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96" table:style-name="ce15">
            <text:p>1.296,00</text:p>
          </table:table-cell>
          <table:table-cell office:value-type="date" office:date-value="2026-01-29T00:00:00" table:style-name="ce17">
            <text:p>29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ebapps.unitn.it/du/it/Persona/PER0004833/Curriculum">https://webapps.unitn.it/du/it/Persona/PER0004833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3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ARDITO LUCA</text:p>
          </table:table-cell>
          <table:table-cell office:value-type="string" table:style-name="ce16">
            <text:p>Incarico per la verifica finale sulla realizzazione del programma di investimenti in R&amp;S …...................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780" table:style-name="ce15">
            <text:p>1.780,00</text:p>
          </table:table-cell>
          <table:table-cell office:value-type="date" office:date-value="2026-01-30T00:00:00" table:style-name="ce17">
            <text:p>30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softeng.polito.it/ardito/cv.html">https://softeng.polito.it/ardito/cv.html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34/2026</text:p>
          </table:table-cell>
          <table:table-cell office:value-type="string" table:style-name="ce10">
            <text:p>Arch.</text:p>
          </table:table-cell>
          <table:table-cell office:value-type="string" table:style-name="ce11">
            <text:p>CATALDI RAFFAELE</text:p>
          </table:table-cell>
          <table:table-cell office:value-type="string" table:style-name="ce16">
            <text:p>Incarico per la valutazione tecnica ed ambientale di cantierabilità, ammissibilità e congruità del progetto definitivo …............................S.P.A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400" table:style-name="ce15">
            <text:p>3.400,00</text:p>
          </table:table-cell>
          <table:table-cell office:value-type="date" office:date-value="2026-01-30T00:00:00" table:style-name="ce17">
            <text:p>30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1/PS_145_2021.pdf">https://pugliasviluppo.contrasparenza.it/documenti/allegati/trasparenza/28/curriculum/2021/PS_145_2021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35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MORGANTE ROCCO</text:p>
          </table:table-cell>
          <table:table-cell office:value-type="string" table:style-name="ce16">
            <text:p>Incarico di perizia attestante la cantierabilità dell’iniziativa – Istanza di accesso e progetto definitivo …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1-30T00:00:00" table:style-name="ce17">
            <text:p>30/01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0/PS_283_2020.pdf">https://pugliasviluppo.contrasparenza.it/documenti/allegati/trasparenza/28/curriculum/2020/PS_283_2020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36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ALCAGNILE SALVATORE</text:p>
          </table:table-cell>
          <table:table-cell office:value-type="string" table:style-name="ce16">
            <text:p>Incarico di perizia attestante la Cantierabilità dell’iniziativa – Istanza di accesso …..........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5">
            <text:p>1.600,00</text:p>
          </table:table-cell>
          <table:table-cell office:value-type="date" office:date-value="2026-02-02T00:00:00" table:style-name="ce17">
            <text:p>02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468_2022.pdf">https://pugliasviluppo.contrasparenza.it/documenti/allegati/trasparenza/28/curriculum/2022/PS_468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37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NEMBROTTE MENNA VALERIO</text:p>
          </table:table-cell>
          <table:table-cell office:value-type="string" table:style-name="ce16">
            <text:p>Incarico di perizia attestante Cantierabilità dell’iniziativa – Istanza di accesso e prog. definitivo ….................S.R.L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2-02T00:00:00" table:style-name="ce17">
            <text:p>02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v-valerio-nembrotte-menna.pdf">https://pugliasviluppo.contrasparenza.it/documenti/allegati/trasparenza/28/cv-valerio-nembrotte-menna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38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RAHO GREGORIO</text:p>
          </table:table-cell>
          <table:table-cell office:value-type="string" table:style-name="ce16">
            <text:p>Incarico di perizia attestante la Cantierabilità dell’iniziativa – Istanza di accesso ...... SRL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5">
            <text:p>1.600,00</text:p>
          </table:table-cell>
          <table:table-cell office:value-type="date" office:date-value="2026-02-02T00:00:00" table:style-name="ce17">
            <text:p>02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469_2022.pdf">https://pugliasviluppo.contrasparenza.it/documenti/allegati/trasparenza/28/curriculum/2022/PS_469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3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GIORGINI PAOLO</text:p>
          </table:table-cell>
          <table:table-cell office:value-type="string" table:style-name="ce16">
            <text:p>Incarico valutazione R&amp;S …...........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5">
            <text:p>2.268,00</text:p>
          </table:table-cell>
          <table:table-cell office:value-type="date" office:date-value="2026-02-02T00:00:00" table:style-name="ce17">
            <text:p>02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ebapps.unitn.it/du/it/Persona/PER0004739/Curriculum">https://webapps.unitn.it/du/it/Persona/PER0004739/Curriculum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41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TRAGNI DOMENICO</text:p>
          </table:table-cell>
          <table:table-cell office:value-type="string" table:style-name="ce16">
            <text:p>Incarico Verifiche finali sulla realizzazione del programma di investimenti ….................... -<text:span text:style-name="T1"><text:s/>RINUNCIA ALL'INCARICO DEL 04/02/2026</text:span></text:p>
          </table:table-cell>
          <table:table-cell office:value-type="string" table:style-name="ce15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2-03T00:00:00" table:style-name="ce17">
            <text:p>03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----------------------------------------------------------------------------------</text:p>
          </table:table-cell>
          <table:table-cell table:number-columns-repeated="16374"/>
        </table:table-row>
        <table:table-row table:style-name="ro4">
          <table:table-cell office:value-type="string" table:style-name="ce15">
            <text:p>PS/42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ESCE PASQUALE</text:p>
          </table:table-cell>
          <table:table-cell office:value-type="string" table:style-name="ce16">
            <text:p>incarico per la verifica in corso d’opera e per la verifica tecnica e amministrativa finale sulla realizzazione del programma di investimenti in Attivi Materiali ….....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2-03T00:00:00" table:style-name="ce17">
            <text:p>03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428_2022.pdf">https://pugliasviluppo.contrasparenza.it/documenti/allegati/trasparenza/28/curriculum/2022/PS_428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4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ANTONINI GIOVANNI</text:p>
          </table:table-cell>
          <table:table-cell office:value-type="string" table:style-name="ce16">
            <text:p>VALUTAZIONE CONTENUTO INNOVATIVO E CONGRUITA' ATTIVI IMMATERIALI PER VERIFICA PROGETTI PRELIM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648" table:style-name="ce15">
            <text:p>648,00</text:p>
          </table:table-cell>
          <table:table-cell office:value-type="date" office:date-value="2026-02-05T00:00:00" table:style-name="ce17">
            <text:p>05/02/2026</text:p>
          </table:table-cell>
          <table:table-cell office:value-type="date" office:date-value="2026-03-06T00:00:00" table:style-name="ce17">
            <text:p>06/03/2026</text:p>
          </table:table-cell>
          <table:table-cell office:value-type="string" table:style-name="ce19">
            <text:p><text:a xlink:href="https://dgasi.uniroma3.it/curriculum/1681229578GIO%20CV%20Europeo_it%202023.pdf">https://dgasi.uniroma3.it/curriculum/1681229578GIO%20CV%20Europeo_it%202023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44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CAPURSO NICOLA</text:p>
          </table:table-cell>
          <table:table-cell office:value-type="string" table:style-name="ce16">
            <text:p>Incarico Verifiche finali sulla realizzazione del programma di investimenti …............</text:p>
          </table:table-cell>
          <table:table-cell office:value-type="string" table:style-name="ce15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2-06T00:00:00" table:style-name="ce17">
            <text:p>06/02/2026</text:p>
          </table:table-cell>
          <table:table-cell office:value-type="date" office:date-value="2026-08-01T00:00:00" table:style-name="ce17">
            <text:p>01/08/2026</text:p>
          </table:table-cell>
          <table:table-cell office:value-type="string" table:style-name="ce19">
            <text:p><text:a xlink:href="https://pugliasviluppo.contrasparenza.it/documenti/allegati/trasparenza/28/cv-capurso-nicola.pdf">https://pugliasviluppo.contrasparenza.it/documenti/allegati/trasparenza/28/cv-capurso-nicola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4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GUERRINI LORENZO</text:p>
          </table:table-cell>
          <table:table-cell office:value-type="string" table:style-name="ce16">
            <text:p>Incarico valutazione scientifica …..............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76" table:style-name="ce15">
            <text:p>4.876,00</text:p>
          </table:table-cell>
          <table:table-cell office:value-type="date" office:date-value="2026-02-06T00:00:00" table:style-name="ce17">
            <text:p>06/02/2026</text:p>
          </table:table-cell>
          <table:table-cell office:value-type="date" office:date-value="2026-08-31T00:00:00" table:style-name="ce17">
            <text:p>31/08/2026</text:p>
          </table:table-cell>
          <table:table-cell office:value-type="string" table:style-name="ce19">
            <text:p><text:a xlink:href="https://www.tesaf.unipd.it/category/ruoli/personale-docente?key=18E7C8F5E9376F203E803AFD80B893A6">https://www.tesaf.unipd.it/category/ruoli/personale-docente?key=18E7C8F5E9376F203E803AFD80B893A6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4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TORLONE RICCARDO</text:p>
          </table:table-cell>
          <table:table-cell office:value-type="string" table:style-name="ce16">
            <text:p>Incarico valutazione scientifica …......................................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5">
            <text:p>4.536,00</text:p>
          </table:table-cell>
          <table:table-cell office:value-type="date" office:date-value="2026-02-06T00:00:00" table:style-name="ce17">
            <text:p>06/02/2026</text:p>
          </table:table-cell>
          <table:table-cell office:value-type="date" office:date-value="2026-08-31T00:00:00" table:style-name="ce17">
            <text:p>31/08/2026</text:p>
          </table:table-cell>
          <table:table-cell office:value-type="string" table:style-name="ce19">
            <text:p><text:a xlink:href="https://www.uniroma3.it/persone/TkNkRlRiaitnclR0aENoYW9HamRrQnk3WHhWMXM1dTVPRUkwVmRUTTVvVT0=/">https://www.uniroma3.it/persone/TkNkRlRiaitnclR0aENoYW9HamRrQnk3WHhWMXM1dTVPRUkwVmRUTTVvVT0=/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48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AGNINA MARIA ROSITA</text:p>
          </table:table-cell>
          <table:table-cell office:value-type="string" table:style-name="ce16">
            <text:p>Incarico per la valutazione degli investimenti in Innovazione dell'Avviso "MiniPIA" - Domande da …. a …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2-06T00:00:00" table:style-name="ce17">
            <text:p>06/02/2026</text:p>
          </table:table-cell>
          <table:table-cell office:value-type="date" office:date-value="2026-08-31T00:00:00" table:style-name="ce17">
            <text:p>31/08/2026</text:p>
          </table:table-cell>
          <table:table-cell office:value-type="string" table:style-name="ce19">
            <text:p><text:a xlink:href="https://people.uniud.it/sites/default/files/CV%20cagnina%202018.pdf">https://people.uniud.it/sites/default/files/CV%20cagnina%202018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4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APECE ASSUNTA</text:p>
          </table:table-cell>
          <table:table-cell office:value-type="string" table:style-name="ce16">
            <text:p>incarico per la valutazione degli investimenti in Innovazione dell'Avviso "MiniPIA" - Domande…..................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728" table:style-name="ce15">
            <text:p>4.728,00</text:p>
          </table:table-cell>
          <table:table-cell office:value-type="date" office:date-value="2026-02-06T00:00:00" table:style-name="ce17">
            <text:p>06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ww.ingegneria.unicampania.it/dipartimento/docenti?MATRICOLA=701611">https://www.ingegneria.unicampania.it/dipartimento/docenti?MATRICOLA=701611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50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MARIGNETTI FABRIZIO</text:p>
          </table:table-cell>
          <table:table-cell office:value-type="string" table:style-name="ce16">
            <text:p>Parere su variazione R&amp;S su Progetto Definitivo …. S.p.A. - Cdp…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980" table:style-name="ce15">
            <text:p>980,00</text:p>
          </table:table-cell>
          <table:table-cell office:value-type="date" office:date-value="2026-02-09T00:00:00" table:style-name="ce17">
            <text:p>09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unicas-public.gomp.it/PublicData?mode=professor&amp;name=FABRIZIO&amp;lastName=MARIGNETTI&amp;iso=ita">https://unicas-public.gomp.it/PublicData?mode=professor&amp;name=FABRIZIO&amp;lastName=MARIGNETTI&amp;iso=ita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ORTESI AGOSTINO</text:p>
          </table:table-cell>
          <table:table-cell office:value-type="string" table:style-name="ce16">
            <text:p>Incarico valutazione R&amp;S…............. 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5">
            <text:p>2.268,00</text:p>
          </table:table-cell>
          <table:table-cell office:value-type="date" office:date-value="2026-02-10T00:00:00" table:style-name="ce17">
            <text:p>10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www.unive.it/data/persone/5591776/curriculum">https://www.unive.it/data/persone/5591776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3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ELLEGRINO COSIMO</text:p>
          </table:table-cell>
          <table:table-cell office:value-type="string" table:style-name="ce16">
            <text:p>Incarico Verifiche finali sulla realizzazione del programma di investimenti ….............. CdP<text:s/>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2-10T00:00:00" table:style-name="ce17">
            <text:p>10/02/2026</text:p>
          </table:table-cell>
          <table:table-cell office:value-type="date" office:date-value="2026-07-31T00:00:00" table:style-name="ce17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48_2022.pdf">https://pugliasviluppo.contrasparenza.it/documenti/allegati/trasparenza/28/curriculum/2022/PS_48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4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APODIECI ANTONIO</text:p>
          </table:table-cell>
          <table:table-cell office:value-type="string" table:style-name="ce16">
            <text:p>Incarico di perizia attestante la Cantierabilità dell’iniziativa – Istanza di accesso …......... e Domanda …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120_2022.pdf">https://pugliasviluppo.contrasparenza.it/documenti/allegati/trasparenza/28/curriculum/2022/PS_120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5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ASCOSCHI GIOVANNI</text:p>
          </table:table-cell>
          <table:table-cell office:value-type="string" table:style-name="ce16">
            <text:p>Incarico di perizia attestante la Cantierabilità dell’iniziativa – Istanza di accesso…............S.r.l. e Domanda …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487_2022.pdf">https://pugliasviluppo.contrasparenza.it/documenti/allegati/trasparenza/28/curriculum/2022/PS_487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6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ONTALDI LUIGI ANTONIO</text:p>
          </table:table-cell>
          <table:table-cell office:value-type="string" table:style-name="ce16">
            <text:p>Incarico di perizia attestante la Cantierabilità dell’iniziativa – Istanza di accesso ….........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5">
            <text:p>3.6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342_2022.pdf">https://pugliasviluppo.contrasparenza.it/documenti/allegati/trasparenza/28/curriculum/2022/PS_342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7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MADARO GIULIO</text:p>
          </table:table-cell>
          <table:table-cell office:value-type="string" table:style-name="ce16">
            <text:p>Incarico di perizia attestante la Cantierabilità dell’iniziativa – Istanza di accesso ….......... e Domanda….............S.n.c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533_2022.pdf">https://pugliasviluppo.contrasparenza.it/documenti/allegati/trasparenza/28/curriculum/2022/PS_533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8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MORCIANO INGEGNERIA SRL</text:p>
          </table:table-cell>
          <table:table-cell office:value-type="string" table:style-name="ce16">
            <text:p>Incarico di perizia attestante la Cantierabilità dell’iniziativa – Istanza di accesso …............S.r.l. e Domanda …..............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458_2022.pdf">https://pugliasviluppo.contrasparenza.it/documenti/allegati/trasparenza/28/curriculum/2022/PS_458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59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E MOLFETTA MAURO</text:p>
          </table:table-cell>
          <table:table-cell office:value-type="string" table:style-name="ce16">
            <text:p>Incarico di perizia attestante la Cantierabilità dell’iniziativa – Istanza di accesso ….........S.r.l. e Domanda…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438_2022.pdf">https://pugliasviluppo.contrasparenza.it/documenti/allegati/trasparenza/28/curriculum/2022/PS_438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60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I MARZO FABIO</text:p>
          </table:table-cell>
          <table:table-cell office:value-type="string" table:style-name="ce16">
            <text:p>Incarico di perizia attestante la Cantierabilità dell’iniziativa – Istanza di accesso…............. S.r.l. e Domanda ….............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485_2022.pdf">https://pugliasviluppo.contrasparenza.it/documenti/allegati/trasparenza/28/curriculum/2022/PS_485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61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DI MARTINO BENIAMINO</text:p>
          </table:table-cell>
          <table:table-cell office:value-type="string" table:style-name="ce16">
            <text:p>incarico per la verifica finale sulla realizzazione del programma di investimenti in R&amp;S/Innovazione …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didattica.cressi.unicampania.it/cv/057954-it.pdf">https://didattica.cressi.unicampania.it/cv/057954-it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62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RINALDI ANTONIO</text:p>
          </table:table-cell>
          <table:table-cell office:value-type="string" table:style-name="ce16">
            <text:p>Incarico di perizia attestante la Cantierabilità dell’iniziativa – Istanza di accesso …..................... S.r.l. e Domanda ….........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225_2022.pdf">https://pugliasviluppo.contrasparenza.it/documenti/allegati/trasparenza/28/curriculum/2022/PS_225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63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IRRUCCIO RICCARDO SALVATORE</text:p>
          </table:table-cell>
          <table:table-cell office:value-type="string" table:style-name="ce16">
            <text:p>Incarico di perizia attestante la Cantierabilità dell’iniziativa – Istanza di accesso …...................... S.r.l. e Domanda …..................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12T00:00:00" table:style-name="ce17">
            <text:p>12/02/2026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9">
            <text:p><text:a xlink:href="https://pugliasviluppo.contrasparenza.it/documenti/allegati/trasparenza/28/curriculum/2022/PS_347_2022.pdf">https://pugliasviluppo.contrasparenza.it/documenti/allegati/trasparenza/28/curriculum/2022/PS_347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6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OLAVOLPE GIULIO</text:p>
          </table:table-cell>
          <table:table-cell office:value-type="string" table:style-name="ce16">
            <text:p>Incarico valutazione progetto definitivo R&amp;S …................ S.P.A. - CdP ….........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720" table:style-name="ce15">
            <text:p>1.720,00</text:p>
          </table:table-cell>
          <table:table-cell office:value-type="date" office:date-value="2026-02-16T00:00:00" table:style-name="ce17">
            <text:p>1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ersonale.unipr.it/en/ugovdocenti/person/16919">https://personale.unipr.it/en/ugovdocenti/person/16919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6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GIORGINI LORIS</text:p>
          </table:table-cell>
          <table:table-cell office:value-type="string" table:style-name="ce16">
            <text:p>Incarico consulenza R&amp;S …..............SRL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92" table:style-name="ce15">
            <text:p>2.592,00</text:p>
          </table:table-cell>
          <table:table-cell office:value-type="date" office:date-value="2026-02-16T00:00:00" table:style-name="ce17">
            <text:p>1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www.unibo.it/sitoweb/loris.giorgini/cv">https://www.unibo.it/sitoweb/loris.giorgini/cv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6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FRONTONI EMANUELE</text:p>
          </table:table-cell>
          <table:table-cell office:value-type="string" table:style-name="ce16">
            <text:p>Incarico R&amp;S …................... SOCIETA' A RESPONSABILITA' LIMITATA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5">
            <text:p>3.888,00</text:p>
          </table:table-cell>
          <table:table-cell office:value-type="date" office:date-value="2026-02-16T00:00:00" table:style-name="ce17">
            <text:p>1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mc.it/emanuele.frontoni">https://docenti.unimc.it/emanuele.frontoni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6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ABATE ANDREA FRANCESCO</text:p>
          </table:table-cell>
          <table:table-cell office:value-type="string" table:style-name="ce16">
            <text:p>Incarico consulenza R&amp;S …......... SOCIETA' A RESPONSABILITA' LIMITATA</text:p>
          </table:table-cell>
          <table:table-cell office:value-type="string" table:style-name="ce15">
            <text:p>CONSULENZA SPECIALIST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5">
            <text:p>3.888,00</text:p>
          </table:table-cell>
          <table:table-cell office:value-type="date" office:date-value="2026-02-16T00:00:00" table:style-name="ce17">
            <text:p>1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sa.it/004620/curriculum">https://docenti.unisa.it/004620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68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LUNDO CARLO</text:p>
          </table:table-cell>
          <table:table-cell office:value-type="string" table:style-name="ce16">
            <text:p>Incarico valutazione innovazione ….....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2-16T00:00:00" table:style-name="ce17">
            <text:p>1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sa.it/001728/curriculum">https://docenti.unisa.it/001728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6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NAPPI MICHELE</text:p>
          </table:table-cell>
          <table:table-cell office:value-type="string" table:style-name="ce16">
            <text:p>Incarico valutazione scientifica …................ S.R.L. - ….. S.P.A. - …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60" table:style-name="ce15">
            <text:p>4.860,00</text:p>
          </table:table-cell>
          <table:table-cell office:value-type="date" office:date-value="2026-02-16T00:00:00" table:style-name="ce17">
            <text:p>1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sa.it/004288/curriculum">https://docenti.unisa.it/004288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70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RUSCHI ROBERTO</text:p>
          </table:table-cell>
          <table:table-cell office:value-type="string" table:style-name="ce16">
            <text:p>Incarico valutazione R&amp;S/Consulenze specialistiche …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2-17T00:00:00" table:style-name="ce17">
            <text:p>17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iten.unige.it/roberto.bruschi%40unige.it">https://diten.unige.it/roberto.bruschi%40unige.it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71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PIERACCINI MASSIMILANO</text:p>
          </table:table-cell>
          <table:table-cell office:value-type="string" table:style-name="ce16">
            <text:p>Valutazione sulla corretta esecuzione del programma in termini di congruità e funzionalità degli attivi immateriali rendicontati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12" table:style-name="ce15">
            <text:p>4.212,00</text:p>
          </table:table-cell>
          <table:table-cell office:value-type="date" office:date-value="2026-02-17T00:00:00" table:style-name="ce17">
            <text:p>17/02/2026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19">
            <text:p><text:a xlink:href="https://cercachi.unifi.it/p-doc2-0-0-A-3f2a3d3035282c.html">https://cercachi.unifi.it/p-doc2-0-0-A-3f2a3d3035282c.html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7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<text:s/>VELO FRANCESCO</text:p>
          </table:table-cell>
          <table:table-cell office:value-type="string" table:style-name="ce16">
            <text:p>Incarico per consulenza innovazione minipia domande da ... a ..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2-19T00:00:00" table:style-name="ce17">
            <text:p>19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unipv.unifind.cineca.it/v1/dataservice/files/ugovcv/VELO_FRANCESCO_it_83167.pdf">https://unipv.unifind.cineca.it/v1/dataservice/files/ugovcv/VELO_FRANCESCO_it_83167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7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GIUNCHIGLIA ENRICO</text:p>
          </table:table-cell>
          <table:table-cell office:value-type="string" table:style-name="ce16">
            <text:p>Incarico valutazione R&amp;S/Consulenze specialistiche …..........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2-20T00:00:00" table:style-name="ce17">
            <text:p>20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rubrica.unige.it/static/cv/UEdCXVw=_cv_it.pdf?ts=1708250382">https://rubrica.unige.it/static/cv/UEdCXVw=_cv_it.pdf?ts=1708250382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7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POLESE GIUSEPPE</text:p>
          </table:table-cell>
          <table:table-cell office:value-type="string" table:style-name="ce16">
            <text:p>Incarico valutazione R&amp;S …..............S.R.L. - ….................. S.R.L. e aderenti …....... S.R.L. e …............. S.R.L."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5">
            <text:p>4.536,00</text:p>
          </table:table-cell>
          <table:table-cell office:value-type="date" office:date-value="2026-02-20T00:00:00" table:style-name="ce17">
            <text:p>20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sa.it/004281/curriculum">https://docenti.unisa.it/004281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7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APACCINI MARIO</text:p>
          </table:table-cell>
          <table:table-cell office:value-type="string" table:style-name="ce16">
            <text:p>Incarico valutazione R&amp;S - …................. S.R.L. …................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44" table:style-name="ce15">
            <text:p>2.544,00</text:p>
          </table:table-cell>
          <table:table-cell office:value-type="date" office:date-value="2026-02-20T00:00:00" table:style-name="ce17">
            <text:p>20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cercachi.unifi.it/p-doc2-0-0-A-3f2a3d31362b31.html">https://cercachi.unifi.it/p-doc2-0-0-A-3f2a3d31362b31.html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7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EGHENZANI FEDERICO</text:p>
          </table:table-cell>
          <table:table-cell office:value-type="string" table:style-name="ce16">
            <text:p>VALUTAZIONE CONTENUTO INNOVATIVO E CONGRUITA' ATTIVI IMMATERIALI - PROTT…..................... PER VERIFICA PROGETTI PRELIM. E VERIFICA SPESE RENDICONTATE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2-23T00:00:00" table:style-name="ce17">
            <text:p>23/02/2026</text:p>
          </table:table-cell>
          <table:table-cell office:value-type="date" office:date-value="2026-04-24T00:00:00" table:style-name="ce21">
            <text:p>24/04/2026</text:p>
          </table:table-cell>
          <table:table-cell office:value-type="string" table:style-name="ce19">
            <text:p><text:a xlink:href="https://onlineservices.polimi.it/manifesti/manifesti/controller/ricerche/RicercaPerDocentiPublic.do?evn_DIDATTICA=evento&amp;lang=IT&amp;k_doc=343285">https://onlineservices.polimi.it/manifesti/manifesti/controller/ricerche/RicercaPerDocentiPublic.do?evn_DIDATTICA=evento&amp;lang=IT&amp;k_doc=343285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78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GUZZI PIETRO HIRAM</text:p>
          </table:table-cell>
          <table:table-cell office:value-type="string" table:style-name="ce16">
            <text:p>Incarico valutazione R&amp;S CdP …............. S.P.A. (proponente) - …......... srls - ….........S.p.A. (aderenti)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16" table:style-name="ce15">
            <text:p>2.916,00</text:p>
          </table:table-cell>
          <table:table-cell office:value-type="date" office:date-value="2026-02-23T00:00:00" table:style-name="ce17">
            <text:p>23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smc.unicz.it/personale/docente/pietrohiramguzzi">https://dsmc.unicz.it/personale/docente/pietrohiramguzzi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7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MILANESE MARCO</text:p>
          </table:table-cell>
          <table:table-cell office:value-type="string" table:style-name="ce16">
            <text:p>VALUTAZIONE CONTENUTO INNOVATIVO E CONGRUITA' ATTIVI IMMATERIALI - PROTT…....................PER VERIFICA PROGETTI PRELIM. E PER VERIFICA SPESE RENDICONTATE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120" table:style-name="ce15">
            <text:p>2.120,00</text:p>
          </table:table-cell>
          <table:table-cell office:value-type="date" office:date-value="2026-02-23T00:00:00" table:style-name="ce17">
            <text:p>23/02/2026</text:p>
          </table:table-cell>
          <table:table-cell office:value-type="date" office:date-value="2026-04-03T00:00:00" table:style-name="ce21">
            <text:p>03/04/2026</text:p>
          </table:table-cell>
          <table:table-cell office:value-type="string" table:style-name="ce19">
            <text:p><text:a xlink:href="https://uniss.academia.edu/MarcoMilanese/CurriculumVitae">https://uniss.academia.edu/MarcoMilanese/CurriculumVitae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0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DONSI' FRANCESCO</text:p>
          </table:table-cell>
          <table:table-cell office:value-type="string" table:style-name="ce16">
            <text:p>Incarico valutazione investimenti …............. srl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2-24T00:00:00" table:style-name="ce17">
            <text:p>24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sa.it/005843/curriculum">https://docenti.unisa.it/005843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1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CALO' ROSA</text:p>
          </table:table-cell>
          <table:table-cell office:value-type="string" table:style-name="ce16">
            <text:p>Incarico verifica finale sulla realizzazione del programma di investimenti impresa ….................... S.p.A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2-25T00:00:00" table:style-name="ce17">
            <text:p>25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europeo-rosa-calo.pdf">https://pugliasviluppo.contrasparenza.it/documenti/allegati/trasparenza/28/cv-europeo-rosa-cal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ASILE FRANCESCO</text:p>
          </table:table-cell>
          <table:table-cell office:value-type="string" table:style-name="ce16">
            <text:p>Incarico valutazione investimenti ….................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2-25T00:00:00" table:style-name="ce17">
            <text:p>25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www.unibo.it/sitoweb/f.basile/cv">https://www.unibo.it/sitoweb/f.basile/cv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3/2026</text:p>
          </table:table-cell>
          <table:table-cell office:value-type="string" table:style-name="ce10">
            <text:p>Arch</text:p>
          </table:table-cell>
          <table:table-cell office:value-type="string" table:style-name="ce11">
            <text:p>CASTO ANDREA<text:s/></text:p>
          </table:table-cell>
          <table:table-cell office:value-type="string" table:style-name="ce16">
            <text:p>Incarico verifica finale sulla realizzazione del programma di investimenti impresa …..................S.p.A.<text:s/>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casto-andrea.pdf">https://pugliasviluppo.contrasparenza.it/documenti/allegati/trasparenza/28/cv-casto-andrea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ECCARELLI MARCO</text:p>
          </table:table-cell>
          <table:table-cell office:value-type="string" table:style-name="ce16">
            <text:p>Incarico per la verifica finale sulla realizzazione del programma di investimenti in R&amp;S <text:s/>…................... SRL<text:s/>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://ingegneriaindustriale.uniroma2.it/dipartimento/personale/personale-docente/ceccarelli-marco/">http://ingegneriaindustriale.uniroma2.it/dipartimento/personale/personale-docente/ceccarelli-marco/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5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E SARIO STEFANO</text:p>
          </table:table-cell>
          <table:table-cell office:value-type="string" table:style-name="ce16">
            <text:p>Incarico di perizia attestante la Cantierabilità dell’iniziativa – Istanza di accesso ….........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2/PS_152_2022.pdf">https://pugliasviluppo.contrasparenza.it/documenti/allegati/trasparenza/28/curriculum/2022/PS_152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6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E FEUDIS MARCELLO ROSARIO</text:p>
          </table:table-cell>
          <table:table-cell office:value-type="string" table:style-name="ce16">
            <text:p>Incarico di perizia attestante la Cantierabilità dell’iniziativa – Istanza di accesso ….....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de-feudis-marcello-rosario.pdf">https://pugliasviluppo.contrasparenza.it/documenti/allegati/trasparenza/28/cv-de-feudis-marcello-rosari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7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MADARO <text:s/>PIERPAOLO</text:p>
          </table:table-cell>
          <table:table-cell office:value-type="string" table:style-name="ce16">
            <text:p>Incarico di perizia attestante la Cantierabilità dell’iniziativa – Istanza di accesso ….......................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1/PS_434_2021.pdf">https://pugliasviluppo.contrasparenza.it/documenti/allegati/trasparenza/28/curriculum/2021/PS_434_2021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88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VINCI RAFFAELE</text:p>
          </table:table-cell>
          <table:table-cell office:value-type="string" table:style-name="ce16">
            <text:p>Incarico di perizia attestante la Cantierabilità dell’iniziativa – Istanza di accesso …..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2/PS_511_2022.pdf">https://pugliasviluppo.contrasparenza.it/documenti/allegati/trasparenza/28/curriculum/2022/PS_511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90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RENCIPE MICHELE</text:p>
          </table:table-cell>
          <table:table-cell office:value-type="string" table:style-name="ce16">
            <text:p>Incarico di perizia attestante la Cantierabilità dell’iniziativa – Istanza di accesso …...............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prencipe-michele-82-2023.pdf">https://pugliasviluppo.contrasparenza.it/documenti/allegati/trasparenza/28/cv-prencipe-michele-82-2023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91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GIANNINI MARCO</text:p>
          </table:table-cell>
          <table:table-cell office:value-type="string" table:style-name="ce16">
            <text:p>Incarico di perizia attestante la Cantierabilità dell’iniziativa – Istanza di accesso …...................... e Domanda ….......................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5-02-26T00:00:00" table:style-name="ce17">
            <text:p>26/02/2025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2/PS_112_2022.pdf">https://pugliasviluppo.contrasparenza.it/documenti/allegati/trasparenza/28/curriculum/2022/PS_112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92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RUSSO ANTONIO</text:p>
          </table:table-cell>
          <table:table-cell office:value-type="string" table:style-name="ce16">
            <text:p>Incarico di perizia attestante la Cantierabilità dell’iniziativa – Istanza di accesso …..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2/PS_18_2022.pdf">https://pugliasviluppo.contrasparenza.it/documenti/allegati/trasparenza/28/curriculum/2022/PS_18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93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AMPANELLI BRIZIO</text:p>
          </table:table-cell>
          <table:table-cell office:value-type="string" table:style-name="ce16">
            <text:p>Incarico di perizia attestante la Cantierabilità dell’iniziativa – Istanza di accesso ….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campanelli-brizio.pdf">https://pugliasviluppo.contrasparenza.it/documenti/allegati/trasparenza/28/cv-campanelli-brizi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94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AGNAZZI RAFFAELE</text:p>
          </table:table-cell>
          <table:table-cell office:value-type="string" table:style-name="ce16">
            <text:p>Incarico di perizia attestante la Cantierabilità dell’iniziativa – Istanza di accesso ….... S.r.l. e Domanda ….................... S.a.s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2-26T00:00:00" table:style-name="ce17">
            <text:p>26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2/PS_348_2022.pdf">https://pugliasviluppo.contrasparenza.it/documenti/allegati/trasparenza/28/curriculum/2022/PS_348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9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ERTINI MARCO</text:p>
          </table:table-cell>
          <table:table-cell office:value-type="string" table:style-name="ce16">
            <text:p>Incarico valutazione scientifica ….................S.R.L. - ….....................SOCIETA' A RESPONSABILITA' LIMITATA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452" table:style-name="ce15">
            <text:p>4.452,00</text:p>
          </table:table-cell>
          <table:table-cell office:value-type="date" office:date-value="2026-02-27T00:00:00" table:style-name="ce17">
            <text:p>27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www.unipa.it/errore.html?code=404&amp;resource=/persone/docenti/b/marco.bertini/">https://www.unipa.it/errore.html?code=404&amp;resource=/persone/docenti/b/marco.bertini/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96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ORSITTO GIANPAOLO</text:p>
          </table:table-cell>
          <table:table-cell office:value-type="string" table:style-name="ce16">
            <text:p>Incarico per la valutazione tecnica ed ambientale di cantierabilità, ammissibilità e congruità del progetto definitivo ….................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000" table:style-name="ce15">
            <text:p>2.000,00</text:p>
          </table:table-cell>
          <table:table-cell office:value-type="date" office:date-value="2026-02-27T00:00:00" table:style-name="ce17">
            <text:p>27/02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2/PS_543_2023.pdf">https://pugliasviluppo.contrasparenza.it/documenti/allegati/trasparenza/28/curriculum/2022/PS_543_2023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98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STARACE GIUSEPPE</text:p>
          </table:table-cell>
          <table:table-cell office:value-type="string" table:style-name="ce16">
            <text:p>Incarico di perizia attestante la cantierabilità dell’iniziativa – Istanza di accesso e progetto definitivo Naturbeads Italia srl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3-02T00:00:00" table:style-name="ce17">
            <text:p>02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1/PS_312_2021.pdf">https://pugliasviluppo.contrasparenza.it/documenti/allegati/trasparenza/28/curriculum/2021/PS_312_2021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99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OTI' GIORGIO</text:p>
          </table:table-cell>
          <table:table-cell office:value-type="string" table:style-name="ce16">
            <text:p>Incarico di perizia attestante la cantierabilità dell’iniziativa – Istanza di accesso e progetto definitivo ICAM S.P.A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04T00:00:00" table:style-name="ce17">
            <text:p>04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1/PS_54_2021.pdf">https://pugliasviluppo.contrasparenza.it/documenti/allegati/trasparenza/28/curriculum/2021/PS_54_2021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00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ICCIO ANIELLO</text:p>
          </table:table-cell>
          <table:table-cell office:value-type="string" table:style-name="ce16">
            <text:p>Incarico per la verifica finale sulla realizzazione del programma di investimenti in R&amp;S MER MEC 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idattica.cressi.unicampania.it/cv/083767-it.pdf">https://didattica.cressi.unicampania.it/cv/083767-it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01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ESPOSITO CHRISTIANCARMINE</text:p>
          </table:table-cell>
          <table:table-cell office:value-type="string" table:style-name="ce16">
            <text:p>Incarico valutazione Innovazione VAL.SEA SRL-OMC AXLES &amp; TRAILERS S.R.L-LAMACORNOLA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44" table:style-name="ce15">
            <text:p>2.544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sa.it/030400/curriculum">https://docenti.unisa.it/030400/curriculum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0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ORDEGONI MONICA</text:p>
          </table:table-cell>
          <table:table-cell office:value-type="string" table:style-name="ce16">
            <text:p>incarico per la verifica finale sulla realizzazione del programma di investimenti in R&amp;S/Innovazione EMME EVOLUTION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onlineservices.polimi.it/manifesti/manifesti/controller/ricerche/RicercaPerDocentiPublic.do?evn_VO_DIDATTICA=evento&amp;lang=IT&amp;k_doc=4397">https://onlineservices.polimi.it/manifesti/manifesti/controller/ricerche/RicercaPerDocentiPublic.do?evn_VO_DIDATTICA=evento&amp;lang=IT&amp;k_doc=4397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0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DENARO GIOVANNI</text:p>
          </table:table-cell>
          <table:table-cell office:value-type="string" table:style-name="ce16">
            <text:p>Incarico per la verifica finale sulla realizzazione del programma di investimenti in R&amp;S/Innovazione Invest &amp; Engineering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780" table:style-name="ce15">
            <text:p>1.78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www.unimib.it/giovanni-denaro">https://www.unimib.it/giovanni-denaro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0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IANCHI GIUSEPPE</text:p>
          </table:table-cell>
          <table:table-cell office:value-type="string" table:style-name="ce16">
            <text:p>Incarico per la verifica finale sulla realizzazione del programma di investimenti in R&amp;S/Innovazione TOP SERVICE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didatticaweb.uniroma2.it/docenti/curriculum_vitae/3588-Giuseppe-Bianchi/0">https://didatticaweb.uniroma2.it/docenti/curriculum_vitae/3588-Giuseppe-Bianchi/0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0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FORESTI GIAN LUCA</text:p>
          </table:table-cell>
          <table:table-cell office:value-type="string" table:style-name="ce16">
            <text:p>Incarico per la verifica finale sulla realizzazione del programma di investimenti in R&amp;S/Innovazione WEBSCIENCE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eople.uniud.it/node/1179">https://people.uniud.it/node/1179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0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TORTORA GENOVEFFA</text:p>
          </table:table-cell>
          <table:table-cell office:value-type="string" table:style-name="ce16">
            <text:p>Valutazione R&amp;S NOIENERGIA SRL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5">
            <text:p>3.888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docenti.unisa.it/000751/curriculum">https://docenti.unisa.it/000751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0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ICCA FRANCESCO</text:p>
          </table:table-cell>
          <table:table-cell office:value-type="string" table:style-name="ce16">
            <text:p>Incarico valutazione scientifica LA MITO S.R.L. DISTRIBUZIONE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5">
            <text:p>3.888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www.unical.it/storage/teachers/francesco.ricca/">https://www.unical.it/storage/teachers/francesco.ricca/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08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TONELLI FLAVIO</text:p>
          </table:table-cell>
          <table:table-cell office:value-type="string" table:style-name="ce16">
            <text:p>Incarico valutazione scientifica PAN.ECO. S.R.L. - LOGISTICA SINISI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5">
            <text:p>4.536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rubrica.unige.it/static/cv/UEZOW1s=_cv_it.pdf?ts=1670141367">https://rubrica.unige.it/static/cv/UEZOW1s=_cv_it.pdf?ts=1670141367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0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SACCANI NICOLA</text:p>
          </table:table-cell>
          <table:table-cell office:value-type="string" table:style-name="ce16">
            <text:p>Incarico valutazione scientifica REWAIR ITALY SOCIETA' A RESPONSABILITA' LIMITATA - JOKER IMBALLAGGI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452" table:style-name="ce15">
            <text:p>4.452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www.unibs.it/it/ugov/person/2815">https://www.unibs.it/it/ugov/person/2815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0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LAMANUZZI EUGENIO</text:p>
          </table:table-cell>
          <table:table-cell office:value-type="string" table:style-name="ce16">
            <text:p><text:s/>Incarico per valutazione fase finale fondo efficientamento energetico società IMBALLAGGI LUBELLI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" table:style-name="ce15">
            <text:p>4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5-09T00:00:00" table:style-name="ce21">
            <text:p>09/05/2026</text:p>
          </table:table-cell>
          <table:table-cell office:value-type="string" table:style-name="ce19">
            <text:p><text:a xlink:href="https://pugliasviluppo.contrasparenza.it/documenti/allegati/trasparenza/28/curriculum/2019/238.pdf">https://pugliasviluppo.contrasparenza.it/documenti/allegati/trasparenza/28/curriculum/2019/238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1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USSO PASQUALE</text:p>
          </table:table-cell>
          <table:table-cell office:value-type="string" table:style-name="ce16">
            <text:p>Valutazione sulla corretta esecuzione del programma in termini di congruità e funzionalità delle spese rendicontate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4" table:style-name="ce15">
            <text:p>424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4-15T00:00:00" table:style-name="ce21">
            <text:p>15/04/2026</text:p>
          </table:table-cell>
          <table:table-cell office:value-type="string" table:style-name="ce19">
            <text:p><text:a xlink:href="https://www.unimi.it/it/ugov/person/pasquale-russo1">https://www.unimi.it/it/ugov/person/pasquale-russo1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12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APOBIANCO ANTONIO</text:p>
          </table:table-cell>
          <table:table-cell office:value-type="string" table:style-name="ce16">
            <text:p>Incarico di perizia attestante la Cantierabilità dell’iniziativa – Istanza di accesso ECONOVA SERVIZI &amp; TECNOLOGIE PER L'AMBIENTE S.r.l. e REWAIR ITALY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2/PS_462_2022.pdf">https://pugliasviluppo.contrasparenza.it/documenti/allegati/trasparenza/28/curriculum/2022/PS_462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3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I CEGLIE GIACINTO</text:p>
          </table:table-cell>
          <table:table-cell office:value-type="string" table:style-name="ce16">
            <text:p>Incarico di perizia attestante la Cantierabilità dell’iniziativa – Istanza di accesso LYNX INTERNATIONAL S.r.l. e EXCEPT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5-31T00:00:00" table:style-name="ce21">
            <text:p>31/05/2026</text:p>
          </table:table-cell>
          <table:table-cell office:value-type="string" table:style-name="ce19">
            <text:p><text:a xlink:href="https://pugliasviluppo.contrasparenza.it/documenti/allegati/trasparenza/28/curriculum/2022/PS_471_2022.pdf">https://pugliasviluppo.contrasparenza.it/documenti/allegati/trasparenza/28/curriculum/2022/PS_471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4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BORTONE ANTONIO MAURIZIO</text:p>
          </table:table-cell>
          <table:table-cell office:value-type="string" table:style-name="ce16">
            <text:p>Incarico di perizia attestante la Cantierabilità dell’iniziativa – Istanza di accesso BIO SUD MEDICAL SYSTEMS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v-bortone-antonio-m-91-24.pdf">https://pugliasviluppo.contrasparenza.it/documenti/allegati/trasparenza/28/cv-bortone-antonio-m-91-24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5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ALIANNI GIUSEPPE</text:p>
          </table:table-cell>
          <table:table-cell office:value-type="string" table:style-name="ce16">
            <text:p>Incarico di perizia attestante la Cantierabilità dell’iniziativa – Istanza di accesso SANIGEN S.r.l. e BIOGENESIS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5-31T00:00:00" table:style-name="ce21">
            <text:p>31/05/2026</text:p>
          </table:table-cell>
          <table:table-cell office:value-type="string" table:style-name="ce19">
            <text:p><text:a xlink:href="https://pugliasviluppo.contrasparenza.it/documenti/allegati/trasparenza/28/curriculum/2022/PS_9_2022.pdf">https://pugliasviluppo.contrasparenza.it/documenti/allegati/trasparenza/28/curriculum/2022/PS_9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6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HIRILLI <text:s/>FRANCESCO</text:p>
          </table:table-cell>
          <table:table-cell office:value-type="string" table:style-name="ce16">
            <text:p>Incarico di perizia attestante la Cantierabilità dell’iniziativa – Istanza di accesso ROYAL CAFFE' S.r.l. e NOIENERGIA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2/PS_383_2022.pdf">https://pugliasviluppo.contrasparenza.it/documenti/allegati/trasparenza/28/curriculum/2022/PS_383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7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BUILD ENGINEERING SRL</text:p>
          </table:table-cell>
          <table:table-cell office:value-type="string" table:style-name="ce16">
            <text:p>Incarico di perizia attestante la Cantierabilità dell’iniziativa – Istanza di accesso ECO-SISTEMA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v-giandomenico-russo-build-372-2023.pdf">https://pugliasviluppo.contrasparenza.it/documenti/allegati/trasparenza/28/cv-giandomenico-russo-build-372-2023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8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AL SASSO STEFANO</text:p>
          </table:table-cell>
          <table:table-cell office:value-type="string" table:style-name="ce16">
            <text:p>Incarico di perizia attestante la Cantierabilità dell’iniziativa – Istanza di accesso NUMERI PRIMI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v-dal-sasso-stefano-84-2022.pdf">https://pugliasviluppo.contrasparenza.it/documenti/allegati/trasparenza/28/cv-dal-sasso-stefano-84-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19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MONOPOLI LUCIA</text:p>
          </table:table-cell>
          <table:table-cell office:value-type="string" table:style-name="ce16">
            <text:p>Incarico di perizia attestante la Cantierabilità dell’iniziativa – Istanza di accesso AUTOTRASPORTI SANNOLLA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2/PS_282_2022.pdf">https://pugliasviluppo.contrasparenza.it/documenti/allegati/trasparenza/28/curriculum/2022/PS_282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20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APUTO SALVATORE</text:p>
          </table:table-cell>
          <table:table-cell office:value-type="string" table:style-name="ce16">
            <text:p>Incarico di perizia attestante la Cantierabilità dell’iniziativa – Istanza di accesso REMANAUTO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2/PS_278_2022.pdf">https://pugliasviluppo.contrasparenza.it/documenti/allegati/trasparenza/28/curriculum/2022/PS_278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21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GIUNGATO COSIMO</text:p>
          </table:table-cell>
          <table:table-cell office:value-type="string" table:style-name="ce16">
            <text:p>Incarico di perizia attestante la Cantierabilità dell’iniziativa – Istanza di accesso ECO LAB S.r.l. e MANTOVANI GLOBAL SERVICES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3-05T00:00:00" table:style-name="ce17">
            <text:p>05/03/2026</text:p>
          </table:table-cell>
          <table:table-cell office:value-type="date" office:date-value="2026-05-31T00:00:00" table:style-name="ce21">
            <text:p>31/05/2026</text:p>
          </table:table-cell>
          <table:table-cell office:value-type="string" table:style-name="ce19">
            <text:p><text:a xlink:href="https://pugliasviluppo.contrasparenza.it/documenti/allegati/trasparenza/28/curriculum/2022/PS_430_2022.pdf">https://pugliasviluppo.contrasparenza.it/documenti/allegati/trasparenza/28/curriculum/2022/PS_430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2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SCHAERF MARCO</text:p>
          </table:table-cell>
          <table:table-cell office:value-type="string" table:style-name="ce16">
            <text:p>Incarico per la verifica finale sulla realizzazione del programma di investimenti in R&amp;S IN &amp; OUT S.P.A. (GI proponente)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3-11T00:00:00" table:style-name="ce17">
            <text:p>11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www.diag.uniroma1.it/users/marco_schaerf">https://www.diag.uniroma1.it/users/marco_schaer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2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MIRANDA SERGIO</text:p>
          </table:table-cell>
          <table:table-cell office:value-type="string" table:style-name="ce16">
            <text:p>Incarico per la valutazione degli investimenti in Innovazione dell'Avviso "MiniPIA Taranto" - domande 1 2 3 4 5 6 7 8 9 10 11 12 13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3-11T00:00:00" table:style-name="ce17">
            <text:p>11/03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docenti.unisa.it/004309/curriculum">https://docenti.unisa.it/004309/curriculum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2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MOSCATO VINCENZO</text:p>
          </table:table-cell>
          <table:table-cell office:value-type="string" table:style-name="ce16">
            <text:p>VALUTAZIONE CONTENUTO INNOVATIVO E CONGRUITA' ATTIVI IMMATERIALI - PROTT.634-640-641 PER VERIFICA PROGETTI PRELIM. E VeRIFICA SPESE RENDICONTATE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5">
            <text:p>4.536,00</text:p>
          </table:table-cell>
          <table:table-cell office:value-type="date" office:date-value="2026-03-11T00:00:00" table:style-name="ce17">
            <text:p>11/03/2026</text:p>
          </table:table-cell>
          <table:table-cell office:value-type="date" office:date-value="2026-04-24T00:00:00" table:style-name="ce21">
            <text:p>24/04/2026</text:p>
          </table:table-cell>
          <table:table-cell office:value-type="string" table:style-name="ce19">
            <text:p><text:a xlink:href="https://old.unirsm.sm/media/documenti/unirsm_6057.pdf">https://old.unirsm.sm/media/documenti/unirsm_6057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2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LANUBILE FILIPPO</text:p>
          </table:table-cell>
          <table:table-cell office:value-type="string" table:style-name="ce16">
            <text:p>VALUTAZIONE CONTENUTO INNOVATIVO E CONGRUITA' ATTIVI IMMATERIALI - PROTT.642-644-647-648 PER VERIFICA PROGETTI PRELIM. E VERIFICA SPESE RENDICONTATE<text:s/>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5">
            <text:p>3.888,00</text:p>
          </table:table-cell>
          <table:table-cell office:value-type="date" office:date-value="2026-03-11T00:00:00" table:style-name="ce17">
            <text:p>11/03/2026</text:p>
          </table:table-cell>
          <table:table-cell office:value-type="date" office:date-value="2026-04-30T00:00:00" table:style-name="ce21">
            <text:p>30/04/2026</text:p>
          </table:table-cell>
          <table:table-cell office:value-type="string" table:style-name="ce19">
            <text:p><text:a xlink:href="https://www.uniba.it/it/docenti/lanubile-filippo/curriculum">https://www.uniba.it/it/docenti/lanubile-filippo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2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HIACCHIO PASQUALE</text:p>
          </table:table-cell>
          <table:table-cell office:value-type="string" table:style-name="ce16">
            <text:p>Incarico valutazione investimenti STEP Masmec 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3-12T00:00:00" table:style-name="ce17">
            <text:p>12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sa.it/001888/curriculum">https://docenti.unisa.it/001888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2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IEMMA STEFANO</text:p>
          </table:table-cell>
          <table:table-cell office:value-type="string" table:style-name="ce16">
            <text:p>Incarico per la verifica finale sulla realizzazione del programma di investimenti in R&amp;S/Innovazione KAD 3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3-12T00:00:00" table:style-name="ce17">
            <text:p>12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docenti.unisa.it/003775/curriculum">https://docenti.unisa.it/003775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28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FARACE SALVATORE</text:p>
          </table:table-cell>
          <table:table-cell office:value-type="string" table:style-name="ce16">
            <text:p>Incarico valutazione scientifica "MiniPIA" - Domande 648 650 651 652 653 654 655 656 657 658 659 660 661 662 663 664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3-12T00:00:00" table:style-name="ce17">
            <text:p>12/03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docenti.unisa.it/004410/curriculum">https://docenti.unisa.it/004410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29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ECERE MARTINO</text:p>
          </table:table-cell>
          <table:table-cell office:value-type="string" table:style-name="ce16">
            <text:p>Incarico di perizia attestante la Cantierabilità dell’iniziativa – Istanza di accesso CIACCIA INFISSI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2/PS_416_2022.pdf">https://pugliasviluppo.contrasparenza.it/documenti/allegati/trasparenza/28/curriculum/2022/PS_416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30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I BONA GIANPAOLO</text:p>
          </table:table-cell>
          <table:table-cell office:value-type="string" table:style-name="ce16">
            <text:p>Incarico di perizia attestante la Cantierabilità dell’iniziativa – Istanza di accesso LANZONE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archivio.unicas.it/media/2620079/curriculum_vitae_DiBona.pdf">https://archivio.unicas.it/media/2620079/curriculum_vitae_DiBona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31/2026</text:p>
          </table:table-cell>
          <table:table-cell office:value-type="string" table:style-name="ce10">
            <text:p>Ing.</text:p>
          </table:table-cell>
          <table:table-cell office:value-type="string" table:style-name="ce22">
            <text:p>STUDIO ASSOCIATO IDEA DI FAZZI G. &amp;</text:p>
          </table:table-cell>
          <table:table-cell office:value-type="string" table:style-name="ce16">
            <text:p>Incarico di perizia attestante la Cantierabilità dell’iniziativa – Istanza di accesso COSTRUZIONI VULPIO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2/PS_39_2022.pdf">https://pugliasviluppo.contrasparenza.it/documenti/allegati/trasparenza/28/curriculum/2022/PS_39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32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HIAPPERINI FRANCESCO</text:p>
          </table:table-cell>
          <table:table-cell office:value-type="string" table:style-name="ce16">
            <text:p>Incarico di perizia attestante la Cantierabilità dell’iniziativa – Istanza di accesso ANTICA VALLE D'OFANTO SANFERDINANDESE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62_2022.pdf">https://pugliasviluppo.contrasparenza.it/documenti/allegati/trasparenza/28/curriculum/2022/PS_62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33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ALBANESE MASSIMO</text:p>
          </table:table-cell>
          <table:table-cell office:value-type="string" table:style-name="ce16">
            <text:p>Incarico di perizia attestante la Cantierabilità dell’iniziativa – Istanza di accesso EMME EVOLUTION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0/PS_336_2020.pdf">https://pugliasviluppo.contrasparenza.it/documenti/allegati/trasparenza/28/curriculum/2020/PS_336_2020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34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E MASI PAOLO</text:p>
          </table:table-cell>
          <table:table-cell office:value-type="string" table:style-name="ce16">
            <text:p>Incarico di perizia attestante la Cantierabilità dell’iniziativa – Istanza di accesso MTM PROJECT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2/PS_529_2022.pdf">https://pugliasviluppo.contrasparenza.it/documenti/allegati/trasparenza/28/curriculum/2022/PS_529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35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ESSE INGEGNERIA SRL</text:p>
          </table:table-cell>
          <table:table-cell office:value-type="string" table:style-name="ce16">
            <text:p>Incarico di perizia attestante la Cantierabilità dell’iniziativa – Istanza di accesso EDILMECCANICA DI GALLINA EMIDIO &amp; GALLINA FRANCESCA S.n.c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esse-ingegneria-new-2024.pdf">https://pugliasviluppo.contrasparenza.it/documenti/allegati/trasparenza/28/cv-esse-ingegneria-new-2024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36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CARBONARA CLAUDIO</text:p>
          </table:table-cell>
          <table:table-cell office:value-type="string" table:style-name="ce16">
            <text:p>Incarico di perizia attestante la Cantierabilità dell’iniziativa – Istanza di accesso FAGI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6-30T00:00:00" table:style-name="ce21">
            <text:p>30/06/2026</text:p>
          </table:table-cell>
          <table:table-cell office:value-type="string" table:style-name="ce19">
            <text:p><text:a xlink:href="https://pugliasviluppo.contrasparenza.it/documenti/allegati/trasparenza/28/curriculum/2022/PS_500_2022.pdf">https://pugliasviluppo.contrasparenza.it/documenti/allegati/trasparenza/28/curriculum/2022/PS_500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37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GRINER ANTONIO</text:p>
          </table:table-cell>
          <table:table-cell office:value-type="string" table:style-name="ce16">
            <text:p>Verifica finale sulla realizzazione del programma di investimenti (denominate “controllo di I livello”) dell'impresa OVS INNOVAZIONE E SOSTENIBILITÀ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griner-antonio.pdf">https://pugliasviluppo.contrasparenza.it/documenti/allegati/trasparenza/28/cv-griner-antoni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38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ORSITTO GIANPAOLO</text:p>
          </table:table-cell>
          <table:table-cell office:value-type="string" table:style-name="ce16">
            <text:p>Incarico Verifica finale sulla realizzazione del programma di investimenti TOP SERVICE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5-31T00:00:00" table:style-name="ce21">
            <text:p>31/05/2026</text:p>
          </table:table-cell>
          <table:table-cell office:value-type="string" table:style-name="ce19">
            <text:p><text:a xlink:href="https://pugliasviluppo.contrasparenza.it/documenti/allegati/trasparenza/28/curriculum/2022/PS_543_2023.pdf">https://pugliasviluppo.contrasparenza.it/documenti/allegati/trasparenza/28/curriculum/2022/PS_543_2023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3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MASTROGIOVANNI FULVIO</text:p>
          </table:table-cell>
          <table:table-cell office:value-type="string" table:style-name="ce16">
            <text:p>Incarico valutazione innovazione - consulenze Istanze minipiaturismo da 200 a 211 -<text:span text:style-name="T1"><text:s/>INCARICO REVOCATO IL 08/04/26</text:span>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3-13T00:00:00" table:style-name="ce17">
            <text:p>13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rubrica.unige.it/static/cv/UkNHWFhr_cv_en.pdf?ts=1669604756">https://rubrica.unige.it/static/cv/UkNHWFhr_cv_en.pdf?ts=1669604756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40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FORESTI GIAN LUCA</text:p>
          </table:table-cell>
          <table:table-cell office:value-type="string" table:style-name="ce16">
            <text:p>Incarico valutazione investimenti STEP Cyberangels SRL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3-16T00:00:00" table:style-name="ce17">
            <text:p>16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eople.uniud.it/node/1179">https://people.uniud.it/node/1179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41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ANTALEO GIUSEPPE</text:p>
          </table:table-cell>
          <table:table-cell office:value-type="string" table:style-name="ce16">
            <text:p>Incarico Verifiche finali sulla realizzazione del programma di investimenti Ge Avio S.r.l. CdP "Investimenti in Ricerca e Sviluppo - Lab GE Avio Bari"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3-17T00:00:00" table:style-name="ce17">
            <text:p>17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447_2022.pdf">https://pugliasviluppo.contrasparenza.it/documenti/allegati/trasparenza/28/curriculum/2022/PS_447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42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MORGANTE LEONARDO</text:p>
          </table:table-cell>
          <table:table-cell office:value-type="string" table:style-name="ce16">
            <text:p>Incarico Verifiche finali sulla realizzazione del programma di investimenti MER MEC S.P.A. - BLACKSHAPE S.P.A. <text:s/>CdP "RAIL CRAFT"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3-17T00:00:00" table:style-name="ce17">
            <text:p>17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2/PS_113_2022.pdf">https://pugliasviluppo.contrasparenza.it/documenti/allegati/trasparenza/28/curriculum/2022/PS_113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4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AMASTRA FRANCESCO</text:p>
          </table:table-cell>
          <table:table-cell office:value-type="string" table:style-name="ce16">
            <text:p>Incarico valutazione scientifica: GRUPPO ISC S.R.L. SOCIETA' BENEFIT - DARWIN TECHNOLOGIES S.R.L. - <text:s/>CORDINI SOCIETA' A RESPONSABILITA' LIMITATA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604" table:style-name="ce15">
            <text:p>3.604,00</text:p>
          </table:table-cell>
          <table:table-cell office:value-type="date" office:date-value="2026-03-17T00:00:00" table:style-name="ce17">
            <text:p>17/03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ww.uniparthenope.it/Portale-Ateneo/organigramma/2681">https://www.uniparthenope.it/Portale-Ateneo/organigramma/2681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4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OSA' ANDREA</text:p>
          </table:table-cell>
          <table:table-cell office:value-type="string" table:style-name="ce16">
            <text:p>Incarico valutazione innovazione domande MINIPIA da 696 a <text:s/>710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3-17T00:00:00" table:style-name="ce17">
            <text:p>17/03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search.usi.ch/it/persone/3223bc268e596ea6174a6240811c101b/rosa-andrea">https://search.usi.ch/it/persone/3223bc268e596ea6174a6240811c101b/rosa-andrea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4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ALSI MARCO</text:p>
          </table:table-cell>
          <table:table-cell office:value-type="string" table:style-name="ce16">
            <text:p>Incarico valutazione innovazione <text:s/>MINIPIA domande da 665 a 680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3-17T00:00:00" table:style-name="ce17">
            <text:p>17/03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research.uniroma1.it/researcher/a2f3aa859ddb52c2ead5af4659b43d1a17dba1d22675780b35be746d">https://research.uniroma1.it/researcher/a2f3aa859ddb52c2ead5af4659b43d1a17dba1d22675780b35be746d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46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PISTONE PASQUALE</text:p>
          </table:table-cell>
          <table:table-cell office:value-type="string" table:style-name="ce16">
            <text:p>Incarico Verifiche finali sulla realizzazione del programma di investimenti (Ge Avio S.r.l. CdP "Investimenti in Ricerca e Sviluppo - Lab GE Avio Bari"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3-17T00:00:00" table:style-name="ce17">
            <text:p>17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pistone-pasquale.pdf">https://pugliasviluppo.contrasparenza.it/documenti/allegati/trasparenza/28/cv-pistone-pasquale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4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LARIZIA FABIO</text:p>
          </table:table-cell>
          <table:table-cell office:value-type="string" table:style-name="ce16">
            <text:p>Incarico valutazione innovazione MINIPIA domande da 711 a 727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3-17T00:00:00" table:style-name="ce17">
            <text:p>17/03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docenti.unisa.it/022974/curriculum">https://docenti.unisa.it/022974/curriculum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48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BALDASSARRA ANTONIO</text:p>
          </table:table-cell>
          <table:table-cell office:value-type="string" table:style-name="ce16">
            <text:p>Incarico Verifiche finali sulla realizzazione del programma di investimenti MFI ITALY ENGINEERING SRL (EX MARTUR ITALY SRL) CdP "Meccanismi per Sedili"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3-17T00:00:00" table:style-name="ce17">
            <text:p>17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urriculum/2022/PS_227_2022.pdf">https://pugliasviluppo.contrasparenza.it/documenti/allegati/trasparenza/28/curriculum/2022/PS_227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49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MORELLI MARIA TERESA</text:p>
          </table:table-cell>
          <table:table-cell office:value-type="string" table:style-name="ce16">
            <text:p>Incarico Verifiche finali sulla realizzazione del programma di investimenti MER MEC S.P.A. - BLACKSHAPE S.P.A. CdP "RAIL CRAFT"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3-18T00:00:00" table:style-name="ce17">
            <text:p>18/03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morelli-maria-teresa-doc.pdf">https://pugliasviluppo.contrasparenza.it/documenti/allegati/trasparenza/28/cv-morelli-maria-teresa-doc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50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ABRI GIACOMO</text:p>
          </table:table-cell>
          <table:table-cell office:value-type="string" table:style-name="ce16">
            <text:p>Incarico per la verifica finale sulla realizzazione del programma di investimenti in R&amp;S/Innovazione L&amp;G SOLUTION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3-18T00:00:00" table:style-name="ce17">
            <text:p>18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unimore.unifind.cineca.it/v1/dataservice/files/ugovcv/CABRI_Giacomo_it_7862.pdf">https://unimore.unifind.cineca.it/v1/dataservice/files/ugovcv/CABRI_Giacomo_it_786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51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TUPPUTI RUGGIERO MASSIMILIANO</text:p>
          </table:table-cell>
          <table:table-cell office:value-type="string" table:style-name="ce16">
            <text:p>Incarico Verifica finale sulla realizzazione del programma di investimenti TOP SERVICE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3-18T00:00:00" table:style-name="ce17">
            <text:p>18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tupputi-ruggiero-massimiliano-signed.pdf">https://pugliasviluppo.contrasparenza.it/documenti/allegati/trasparenza/28/cv-tupputi-ruggiero-massimiliano-signed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5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FONTANELLA FRANCESCO</text:p>
          </table:table-cell>
          <table:table-cell office:value-type="string" table:style-name="ce16">
            <text:p>Incarico per la verifica finale sulla realizzazione del programma di investimenti in R&amp;S Objectway S.p.A. (GI proponente)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000" table:style-name="ce15">
            <text:p>2.000,00</text:p>
          </table:table-cell>
          <table:table-cell office:value-type="date" office:date-value="2026-03-18T00:00:00" table:style-name="ce17">
            <text:p>18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www.unicas.it/diei/dipartimento/organizzazione/docenti/">https://www.unicas.it/diei/dipartimento/organizzazione/docenti/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5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OLANGELO FRANCESCO</text:p>
          </table:table-cell>
          <table:table-cell office:value-type="string" table:style-name="ce16">
            <text:p>Incarico valutazione R&amp;S KIMYA S.R.L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3-19T00:00:00" table:style-name="ce17">
            <text:p>19/03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ww.uniparthenope.it/Portale-Ateneo/organigramma/1956-Francesco-COLANGELO">https://www.uniparthenope.it/Portale-Ateneo/organigramma/1956-Francesco-COLANGELO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54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MERANI MARIA LUISA</text:p>
          </table:table-cell>
          <table:table-cell office:value-type="string" table:style-name="ce16">
            <text:p>incarico per la valutazione degli investimenti in Innovazione in ambito ICT delle istanze da 212 a 221 MiniPIA Turismo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3-19T00:00:00" table:style-name="ce17">
            <text:p>19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unimore.unifind.cineca.it/v1/dataservice/files/ugovcv/MERANI_Maria%20Luisa_it_8862.pdf">https://unimore.unifind.cineca.it/v1/dataservice/files/ugovcv/MERANI_Maria%20Luisa_it_886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55/2026</text:p>
          </table:table-cell>
          <table:table-cell office:value-type="string" table:style-name="ce10">
            <text:p>Arch.</text:p>
          </table:table-cell>
          <table:table-cell office:value-type="string" table:style-name="ce11">
            <text:p>BIDETTI STEFANO</text:p>
          </table:table-cell>
          <table:table-cell office:value-type="string" table:style-name="ce16">
            <text:p>Incarico Verifica finale sulla realizzazione del programma di investimenti impresa PLC Salento<text:s/>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3-20T00:00:00" table:style-name="ce17">
            <text:p>20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bidetti-stefano.pdf">https://pugliasviluppo.contrasparenza.it/documenti/allegati/trasparenza/28/cv-bidetti-stefan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56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MIGLIETTA ANITA</text:p>
          </table:table-cell>
          <table:table-cell office:value-type="string" table:style-name="ce16">
            <text:p>Incarico Verifica finale sulla realizzazione del programma di investimenti impresa Masseria Donna Menga S.r.l.</text:p>
          </table:table-cell>
          <table:table-cell office:value-type="string" table:style-name="ce15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3-23T00:00:00" table:style-name="ce17">
            <text:p>23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anita-miglietta.pdf">https://pugliasviluppo.contrasparenza.it/documenti/allegati/trasparenza/28/cv-anita-miglietta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57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MELIOTA DOMENICO</text:p>
          </table:table-cell>
          <table:table-cell office:value-type="string" table:style-name="ce16">
            <text:p>Incarico Verifiche finali sulla realizzazione del programma di investimenti MFI ITALY ENGINEERING SRL (EX MARTUR ITALY SRL) - <text:s/>CdP "Meccanismi per Sedili"</text:p>
          </table:table-cell>
          <table:table-cell office:value-type="string" table:style-name="ce15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3-23T00:00:00" table:style-name="ce17">
            <text:p>23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meliota-domenico.pdf">https://pugliasviluppo.contrasparenza.it/documenti/allegati/trasparenza/28/cv-meliota-domenic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61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IUONZO DOMENICO</text:p>
          </table:table-cell>
          <table:table-cell office:value-type="string" table:style-name="ce16">
            <text:p>Incarico per valutazione n. 16 progetti MINIPIA 21-27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3-25T00:00:00" table:style-name="ce17">
            <text:p>25/03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ww.docenti.unina.it/domenico.ciuonzo">https://www.docenti.unina.it/domenico.ciuonzo</text:a></text:p>
          </table:table-cell>
          <table:table-cell table:number-columns-repeated="16374"/>
        </table:table-row>
        <table:table-row table:style-name="ro4">
          <table:table-cell office:value-type="string" table:style-name="ce15">
            <text:p>PS/162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ASADEI ROBERTO</text:p>
          </table:table-cell>
          <table:table-cell office:value-type="string" table:style-name="ce16">
            <text:p>VALUTAZIONE CONTENUTO INNOVATIVO E CONGRUITA' ATTIVI IMMATERIALI - PROTT. 649-651-652-653-655-657 PER VERIFICA PROGETTI PRELIM. E VERIFICA SPESE RENDICONTATE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3-30T00:00:00" table:style-name="ce17">
            <text:p>30/03/2026</text:p>
          </table:table-cell>
          <table:table-cell office:value-type="date" office:date-value="2026-05-22T00:00:00" table:style-name="ce21">
            <text:p>22/05/2026</text:p>
          </table:table-cell>
          <table:table-cell office:value-type="string" table:style-name="ce19">
            <text:p><text:a xlink:href="https://www.unibo.it/sitoweb/roby.casadei/cv">https://www.unibo.it/sitoweb/roby.casadei/cv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63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FONTANELLA FRANCESCO</text:p>
          </table:table-cell>
          <table:table-cell office:value-type="string" table:style-name="ce16">
            <text:p>VALUTAZIONE CONTENUTO INNOVATIVO E CONGRUITA' ATTIVI IMMATERIALI - PROTT. 658-660-661 PER VERIFICA PROGETTI PRELIM. E VERIFICA SPESE RENDICONTATE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3-30T00:00:00" table:style-name="ce17">
            <text:p>30/03/2026</text:p>
          </table:table-cell>
          <table:table-cell office:value-type="date" office:date-value="2026-05-15T00:00:00" table:style-name="ce21">
            <text:p>15/05/2026</text:p>
          </table:table-cell>
          <table:table-cell office:value-type="string" table:style-name="ce19">
            <text:p><text:a xlink:href="https://www.unicas.it/diei/dipartimento/organizzazione/docenti/">https://www.unicas.it/diei/dipartimento/organizzazione/docenti/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65/2026</text:p>
          </table:table-cell>
          <table:table-cell office:value-type="string" table:style-name="ce10">
            <text:p>Dott. comm.</text:p>
          </table:table-cell>
          <table:table-cell office:value-type="string" table:style-name="ce11">
            <text:p>FEDELE MARCO</text:p>
          </table:table-cell>
          <table:table-cell office:value-type="string" table:style-name="ce16">
            <text:p>Incarico Verifica finale sulla realizzazione del programma di investimenti impresa PLC Salento</text:p>
          </table:table-cell>
          <table:table-cell office:value-type="string" table:style-name="ce15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01T00:00:00" table:style-name="ce17">
            <text:p>01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-v-e-marco-fedele.pdf">https://pugliasviluppo.contrasparenza.it/documenti/allegati/trasparenza/28/curriculum-v-e-marco-fedele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6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ADAMI NICOLA</text:p>
          </table:table-cell>
          <table:table-cell office:value-type="string" table:style-name="ce16">
            <text:p>Incarico valutazione innovazione pratiche da 759 a 774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4-02T00:00:00" table:style-name="ce17">
            <text:p>0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ww.unibs.it/sites/default/files/ugov_cvfiles/cv/ugov_cvpersona_en_000001906.pdf">https://www.unibs.it/sites/default/files/ugov_cvfiles/cv/ugov_cvpersona_en_000001906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6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IRILLO CLAUDIA</text:p>
          </table:table-cell>
          <table:table-cell office:value-type="string" table:style-name="ce16">
            <text:p>valutazione innovazione pratiche da 728 a 744</text:p>
          </table:table-cell>
          <table:table-cell office:value-type="string" table:style-name="ce15">
            <text:p>CONSULENZA SPECIALIST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4-02T00:00:00" table:style-name="ce17">
            <text:p>0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docenti.unisa.it/021220/curriculum">https://docenti.unisa.it/021220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6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CICERO NICOLA</text:p>
          </table:table-cell>
          <table:table-cell office:value-type="string" table:style-name="ce16">
            <text:p>Incarico valutazione R&amp;S/Formazione Andriani 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76" table:style-name="ce15">
            <text:p>4.876,00</text:p>
          </table:table-cell>
          <table:table-cell office:value-type="date" office:date-value="2026-04-03T00:00:00" table:style-name="ce17">
            <text:p>03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archivio.unime.it/it/persona/nicola-cicero/curriculum">https://archivio.unime.it/it/persona/nicola-cicero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70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E MOLFETTA MAURO</text:p>
          </table:table-cell>
          <table:table-cell office:value-type="string" table:style-name="ce16">
            <text:p>Incarico Verifica finale sulla realizzazione del programma di investimenti KAD 3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03T00:00:00" table:style-name="ce17">
            <text:p>03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438_2022.pdf">https://pugliasviluppo.contrasparenza.it/documenti/allegati/trasparenza/28/curriculum/2022/PS_438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71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AL SASSO STEFANO</text:p>
          </table:table-cell>
          <table:table-cell office:value-type="string" table:style-name="ce16">
            <text:p>Incarico Verifica finale sulla realizzazione del programma di investimenti (denominate “controllo di I livello”) <text:s/>Emme Evolution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03T00:00:00" table:style-name="ce17">
            <text:p>03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dal-sasso-stefano-84-2022.pdf">https://pugliasviluppo.contrasparenza.it/documenti/allegati/trasparenza/28/cv-dal-sasso-stefano-84-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72/2026</text:p>
          </table:table-cell>
          <table:table-cell office:value-type="string" table:style-name="ce10">
            <text:p>Arch.</text:p>
          </table:table-cell>
          <table:table-cell office:value-type="string" table:style-name="ce11">
            <text:p>INGROSSO SILVANO</text:p>
          </table:table-cell>
          <table:table-cell office:value-type="string" table:style-name="ce16">
            <text:p>Incarico Verifica finale sulla realizzazione del programma di investimenti impresa Masseria Donna Menga S.r.l.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03T00:00:00" table:style-name="ce17">
            <text:p>03/04/2026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9">
            <text:p><text:a xlink:href="https://pugliasviluppo.contrasparenza.it/documenti/allegati/trasparenza/28/cv-ingrosso-silvano.pdf">https://pugliasviluppo.contrasparenza.it/documenti/allegati/trasparenza/28/cv-ingrosso-silvan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74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RENCIPE MICHELE</text:p>
          </table:table-cell>
          <table:table-cell office:value-type="string" table:style-name="ce16">
            <text:p>Incarico Verifica finale sulla realizzazione del programma di investimenti L&amp;G Solution Srl</text:p>
          </table:table-cell>
          <table:table-cell office:value-type="string" table:style-name="ce15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07T00:00:00" table:style-name="ce17">
            <text:p>07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prencipe-michele-82-2023.pdf">https://pugliasviluppo.contrasparenza.it/documenti/allegati/trasparenza/28/cv-prencipe-michele-82-2023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75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TONELLI FLAVIO</text:p>
          </table:table-cell>
          <table:table-cell office:value-type="string" table:style-name="ce16">
            <text:p>Incarico valutazione R&amp;S Leonardo S.p.A.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4-07T00:00:00" table:style-name="ce17">
            <text:p>07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rubrica.unige.it/static/cv/UEZOW1s=_cv_it.pdf?ts=1670141367">https://rubrica.unige.it/static/cv/UEZOW1s=_cv_it.pdf?ts=1670141367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76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ROVATI LUIGI</text:p>
          </table:table-cell>
          <table:table-cell office:value-type="string" table:style-name="ce16">
            <text:p>Incarico per la verifica finale sulla realizzazione del programma di investimenti in R&amp;S/Innovazione iVis Technologies srl (già LIGI Tecnologie Medicali S.r.l.)</text:p>
          </table:table-cell>
          <table:table-cell office:value-type="string" table:style-name="ce15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4-07T00:00:00" table:style-name="ce17">
            <text:p>07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unimore.unifind.cineca.it/v1/dataservice/files/ugovcv/ROVATI_Luigi_en_9391.pdf">https://unimore.unifind.cineca.it/v1/dataservice/files/ugovcv/ROVATI_Luigi_en_9391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77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BEDOGNI LUCA</text:p>
          </table:table-cell>
          <table:table-cell office:value-type="string" table:style-name="ce16">
            <text:p>Incarico valutazione innovazione - consulenze Istanze minipia turismo da 222 a 233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86" table:style-name="ce15">
            <text:p>4.986,00</text:p>
          </table:table-cell>
          <table:table-cell office:value-type="date" office:date-value="2026-04-08T00:00:00" table:style-name="ce17">
            <text:p>08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unimore.unifind.cineca.it/v1/dataservice/files/ugovcv/BEDOGNI_Luca_it_10597.pdf">https://unimore.unifind.cineca.it/v1/dataservice/files/ugovcv/BEDOGNI_Luca_it_10597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78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GIANFREDA GIUSEPPE</text:p>
          </table:table-cell>
          <table:table-cell office:value-type="string" table:style-name="ce16">
            <text:p>Incarico Verifica finale sulla realizzazione del programma di investimenti 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08T00:00:00" table:style-name="ce17">
            <text:p>08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gianfreda-giuseppe.pdf">https://pugliasviluppo.contrasparenza.it/documenti/allegati/trasparenza/28/cv-gianfreda-giuseppe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79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DE NARDIS LUCA</text:p>
          </table:table-cell>
          <table:table-cell office:value-type="string" table:style-name="ce16">
            <text:p>verifica spese immateriali sostenute TECNONIDI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76" table:style-name="ce15">
            <text:p>4.876,00</text:p>
          </table:table-cell>
          <table:table-cell office:value-type="date" office:date-value="2026-04-09T00:00:00" table:style-name="ce17">
            <text:p>09/04/2026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9">
            <text:p><text:a xlink:href="http://acts.ing.uniroma1.it/~lucadn/Luca_De_Nardis_CV_English_October_2018.pdf">http://acts.ing.uniroma1.it/~lucadn/Luca_De_Nardis_CV_English_October_2018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80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NOCCO MARINO</text:p>
          </table:table-cell>
          <table:table-cell office:value-type="string" table:style-name="ce16">
            <text:p>incarico per la verifica amministrativa, contabile e finanziaria finale sul programma di investimenti Fincantieri Nextech S.p.A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10T00:00:00" table:style-name="ce17">
            <text:p>10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nocco-marino.pdf">https://pugliasviluppo.contrasparenza.it/documenti/allegati/trasparenza/28/cv-nocco-marin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81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MINELLI ROBERTO</text:p>
          </table:table-cell>
          <table:table-cell office:value-type="string" table:style-name="ce16">
            <text:p>Valutazione innovazione pratiche da 811 a 825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4-10T00:00:00" table:style-name="ce17">
            <text:p>10/04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search.usi.ch/en/people/45719bdca3a515729f4149abbea79c8f/minelli-roberto">https://search.usi.ch/en/people/45719bdca3a515729f4149abbea79c8f/minelli-roberto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82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MARIANI ALBERTO</text:p>
          </table:table-cell>
          <table:table-cell office:value-type="string" table:style-name="ce16">
            <text:p>Addendum N. d’ordine PS/2023/241 del 12/06/2023 Brio Group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" table:style-name="ce15">
            <text:p>500,00</text:p>
          </table:table-cell>
          <table:table-cell office:value-type="date" office:date-value="2026-04-13T00:00:00" table:style-name="ce17">
            <text:p>13/04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ww.uniss.it/it/ugov/person/4830">https://www.uniss.it/it/ugov/person/4830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83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SARRA IVANO</text:p>
          </table:table-cell>
          <table:table-cell office:value-type="string" table:style-name="ce16">
            <text:p>Valutazione innovazione minipia pratiche da 775 a 791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4-13T00:00:00" table:style-name="ce17">
            <text:p>13/04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v-sarra-ivano.pdf">https://pugliasviluppo.contrasparenza.it/documenti/allegati/trasparenza/28/cv-sarra-ivano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84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PLACIDI GIUSEPPE</text:p>
          </table:table-cell>
          <table:table-cell office:value-type="string" table:style-name="ce16">
            <text:p>Incarico valutazione scientifica POLIAMBULATORIO SAN MATTEO S.R.L. (BAT) - CUBE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452" table:style-name="ce15">
            <text:p>4.452,00</text:p>
          </table:table-cell>
          <table:table-cell office:value-type="date" office:date-value="2026-04-13T00:00:00" table:style-name="ce17">
            <text:p>13/04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discab.univaq.it/fileadmin/user_upload/DISCAB/Dati_Web/Programmi_docenti_corsi_2013_14/Placidi_Giuseppe_-_Informatica.pdf">https://discab.univaq.it/fileadmin/user_upload/DISCAB/Dati_Web/Programmi_docenti_corsi_2013_14/Placidi_Giuseppe_-_Informatica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86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CHIACCHIO PASQUALE</text:p>
          </table:table-cell>
          <table:table-cell office:value-type="string" table:style-name="ce16">
            <text:p>Incarico per la verifica finale sulla realizzazione del programma di investimenti in R&amp;S Fincantieri Nextech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4-14T00:00:00" table:style-name="ce17">
            <text:p>14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docenti.unisa.it/001888/curriculum">https://docenti.unisa.it/001888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87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MADARO GIULIO</text:p>
          </table:table-cell>
          <table:table-cell office:value-type="string" table:style-name="ce16">
            <text:p>Incarico Verifiche finali sulla realizzazione del programma di investimenti IN &amp; OUT SPA <text:s/>• CdP CDP Vo.I.C.E. First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15T00:00:00" table:style-name="ce17">
            <text:p>15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2/PS_533_2022.pdf">https://pugliasviluppo.contrasparenza.it/documenti/allegati/trasparenza/28/curriculum/2022/PS_533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90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PEDONE CROCEFISSO</text:p>
          </table:table-cell>
          <table:table-cell office:value-type="string" table:style-name="ce16">
            <text:p>Incarico Verifiche finali sulla realizzazione del programma di investimenti IN &amp; OUT SPA <text:s/>• CdP CDP Vo.I.C.E. First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15T00:00:00" table:style-name="ce17">
            <text:p>15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pedone-crocefisso.pdf">https://pugliasviluppo.contrasparenza.it/documenti/allegati/trasparenza/28/cv-pedone-crocefiss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91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MPANELLI BRIZIO</text:p>
          </table:table-cell>
          <table:table-cell office:value-type="string" table:style-name="ce16">
            <text:p>Incarico di perizia attestante la cantierabilità dell’iniziativa – Istanza di accesso e progetto definitivo Andriani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4-15T00:00:00" table:style-name="ce17">
            <text:p>15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campanelli-brizio.pdf">https://pugliasviluppo.contrasparenza.it/documenti/allegati/trasparenza/28/cv-campanelli-brizi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92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BUGGEMI MARCELLO</text:p>
          </table:table-cell>
          <table:table-cell office:value-type="string" table:style-name="ce16">
            <text:p>Incarico di perizia attestante la Cantierabilità dell’iniziativa – PUSH STUDIO S.R.L. - MAIN TECH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4-15T00:00:00" table:style-name="ce17">
            <text:p>15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358_2022.pdf">https://pugliasviluppo.contrasparenza.it/documenti/allegati/trasparenza/28/curriculum/2022/PS_358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93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PUTO GIUSEPPE</text:p>
          </table:table-cell>
          <table:table-cell office:value-type="string" table:style-name="ce16">
            <text:p>Incarico di perizia attestante la Cantierabilità dell’iniziativa – Istanza di accesso PAN.ECO. S.R.L. - LAVECO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0" table:style-name="ce15">
            <text:p>4.000,00</text:p>
          </table:table-cell>
          <table:table-cell office:value-type="date" office:date-value="2026-04-15T00:00:00" table:style-name="ce17">
            <text:p>15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-e-mod2-scheda-1-3-caputo-giuseppe-signed.pdf">https://pugliasviluppo.contrasparenza.it/documenti/allegati/trasparenza/28/curriculum-e-mod2-scheda-1-3-caputo-giuseppe-signed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94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GAGLIARDI MICHELANGELO</text:p>
          </table:table-cell>
          <table:table-cell office:value-type="string" table:style-name="ce16">
            <text:p>Incarico di perizia attestante la Cantierabilità dell’iniziativa – <text:s/>JOKER IMBALLAGGI S.R.L. - RE FOOD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4-15T00:00:00" table:style-name="ce17">
            <text:p>15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370_2022.pdf">https://pugliasviluppo.contrasparenza.it/documenti/allegati/trasparenza/28/curriculum/2022/PS_370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95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ONTALDI LUIGI ANTONIO</text:p>
          </table:table-cell>
          <table:table-cell office:value-type="string" table:style-name="ce16">
            <text:p>Verifiche finali sulla realizzazione del programma di investimenti (denominate “controllo di I livello”) dell’impresa Fincantieri Nextech SpA  )ex Seastema S.P.A.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15T00:00:00" table:style-name="ce17">
            <text:p>15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2/PS_342_2022.pdf">https://pugliasviluppo.contrasparenza.it/documenti/allegati/trasparenza/28/curriculum/2022/PS_342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96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MONTEFORTE ORESTE</text:p>
          </table:table-cell>
          <table:table-cell office:value-type="string" table:style-name="ce16">
            <text:p>Incarico di perizia attestante la Cantierabilità dell’iniziativa – CUBE S.P.A. - S.E.A.P.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0" table:style-name="ce15">
            <text:p>4.000,00</text:p>
          </table:table-cell>
          <table:table-cell office:value-type="date" office:date-value="2026-04-15T00:00:00" table:style-name="ce17">
            <text:p>15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294_2022.pdf">https://pugliasviluppo.contrasparenza.it/documenti/allegati/trasparenza/28/curriculum/2022/PS_294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198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VIGILANTE MICHELE</text:p>
          </table:table-cell>
          <table:table-cell office:value-type="string" table:style-name="ce16">
            <text:p>Incarico Verifica finale sulla realizzazione del programma di investimenti (denominate “controllo di I livello”) <text:s/>Cosmo Service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vigilante-michele.pdf">https://pugliasviluppo.contrasparenza.it/documenti/allegati/trasparenza/28/cv-vigilante-michele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199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RAHO GREGORIO</text:p>
          </table:table-cell>
          <table:table-cell office:value-type="string" table:style-name="ce16">
            <text:p>Incarico di perizia attestante la Cantierabilità dell’iniziativa – COS.M.A. PACK INTERNATIONAL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469_2022.pdf">https://pugliasviluppo.contrasparenza.it/documenti/allegati/trasparenza/28/curriculum/2022/PS_469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00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BORTONE ANTONIO MAURIZIO</text:p>
          </table:table-cell>
          <table:table-cell office:value-type="string" table:style-name="ce16">
            <text:p>Incarico per la valutazione tecnica ed ambientale di cantierabilità, ammissibilità e congruità del progetto definitivo <text:s text:c="2"/>HOTELS GEST ITALIA SOCIETA' PER AZIONI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bortone-antonio-m-91-24.pdf">https://pugliasviluppo.contrasparenza.it/documenti/allegati/trasparenza/28/cv-bortone-antonio-m-91-24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01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FINO IGNAZIO</text:p>
          </table:table-cell>
          <table:table-cell office:value-type="string" table:style-name="ce16">
            <text:p>Incarico di perizia attestante la Cantierabilità dell’iniziativa – Istanza di accesso GRUPPO ISC S.R.L. SOCIETA' BENEFIT DARWIN TECHNOLOGIES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0" table:style-name="ce15">
            <text:p>4.000,0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263_2022.pdf">https://pugliasviluppo.contrasparenza.it/documenti/allegati/trasparenza/28/curriculum/2022/PS_263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02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LCAGNILE SALVATORE</text:p>
          </table:table-cell>
          <table:table-cell office:value-type="string" table:style-name="ce16">
            <text:p>Incarico di perizia attestante la Cantierabilità dell’iniziativa – BUFALA DOLCE NERA SOCIETA' A RESPONSABILITA' LIMITAT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468_2022.pdf">https://pugliasviluppo.contrasparenza.it/documenti/allegati/trasparenza/28/curriculum/2022/PS_468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03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POMANTE LUIGI</text:p>
          </table:table-cell>
          <table:table-cell office:value-type="string" table:style-name="ce16">
            <text:p>VALUTAZIONE CONTENUTO INNOVATIVO E CONGRUITA' ATTIVI IMMATERIALI - PROTT. 662-665-667-674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05-25T00:00:00" table:style-name="ce21">
            <text:p>25/05/2026</text:p>
          </table:table-cell>
          <table:table-cell office:value-type="string" table:style-name="ce19">
            <text:p><text:a xlink:href="https://dews.univaq.it/index.php?id=1276">https://dews.univaq.it/index.php?id=1276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05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HIAIA GIANCARLO</text:p>
          </table:table-cell>
          <table:table-cell office:value-type="string" table:style-name="ce16">
            <text:p>Incarico di perizia attestante la Cantierabilità dell’iniziativa – CASEIFICIO ANDRIESE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254_2022.pdf">https://pugliasviluppo.contrasparenza.it/documenti/allegati/trasparenza/28/curriculum/2022/PS_254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06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PESCRILLI ANTONIO</text:p>
          </table:table-cell>
          <table:table-cell office:value-type="string" table:style-name="ce16">
            <text:p>Incarico di perizia attestante la Cantierabilità dell’iniziativa – IZI S.P.A. - KIMYA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288_2022.pdf">https://pugliasviluppo.contrasparenza.it/documenti/allegati/trasparenza/28/curriculum/2022/PS_288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07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VINCI RAFFAELE</text:p>
          </table:table-cell>
          <table:table-cell office:value-type="string" table:style-name="ce16">
            <text:p>Incarico di perizia attestante la Cantierabilità dell’iniziativa – D'AMBRUOSO FRANCESCO <text:s/>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4-16T00:00:00" table:style-name="ce17">
            <text:p>16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511_2022.pdf">https://pugliasviluppo.contrasparenza.it/documenti/allegati/trasparenza/28/curriculum/2022/PS_511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08/2026</text:p>
          </table:table-cell>
          <table:table-cell office:value-type="string" table:style-name="ce25">
            <text:p>Ing.</text:p>
          </table:table-cell>
          <table:table-cell office:value-type="string" table:style-name="ce26">
            <text:p>NEMBROTTE MENNA VALERIO</text:p>
          </table:table-cell>
          <table:table-cell office:value-type="string" table:style-name="ce27">
            <text:p>Incarico di perizia attestante la Cantierabilità dell’iniziativa – COLACICCO S.R.L.</text:p>
          </table:table-cell>
          <table:table-cell office:value-type="string" table:style-name="ce27">
            <text:p>CONSULENZA TECNICA</text:p>
            <text:p/>
          </table:table-cell>
          <table:table-cell office:value-type="string" table:style-name="ce27">
            <text:p>ELENCO INTERNO ESPERTI QUALIFICATI</text:p>
            <text:p/>
          </table:table-cell>
          <table:table-cell office:value-type="float" office:value="3200" table:style-name="ce28">
            <text:p>3.200,00</text:p>
          </table:table-cell>
          <table:table-cell office:value-type="date" office:date-value="2026-04-17T00:00:00" table:style-name="ce29">
            <text:p>17/04/2026</text:p>
          </table:table-cell>
          <table:table-cell office:value-type="date" office:date-value="2026-09-30T00:00:00" table:style-name="ce30">
            <text:p>30/09/2026</text:p>
          </table:table-cell>
          <table:table-cell office:value-type="string" table:style-name="ce20">
            <text:p><text:a xlink:href="https://pugliasviluppo.contrasparenza.it/documenti/allegati/trasparenza/28/cv-valerio-nembrotte-menna.pdf">https://pugliasviluppo.contrasparenza.it/documenti/allegati/trasparenza/28/cv-valerio-nembrotte-menna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09/2026</text:p>
          </table:table-cell>
          <table:table-cell office:value-type="string" table:style-name="ce10">
            <text:p>Prof.</text:p>
          </table:table-cell>
          <table:table-cell office:value-type="string" table:style-name="ce11">
            <text:p>FERRANTE ALBERTO</text:p>
          </table:table-cell>
          <table:table-cell office:value-type="string" table:style-name="ce16">
            <text:p>Incarico valutazione innovazione minipia pratiche dalla 792 alla 810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4-20T00:00:00" table:style-name="ce17">
            <text:p>20/04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search.usi.ch/it/persone/f4896675c089edd7ae2a44565f16dcea/ferrante-alberto">https://search.usi.ch/it/persone/f4896675c089edd7ae2a44565f16dcea/ferrante-alberto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10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PAGLIARA SILVIO MARCELLO</text:p>
          </table:table-cell>
          <table:table-cell office:value-type="string" table:style-name="ce16">
            <text:p>Incarico valutazione innovazione Minipia pratiche da n. 746 a n. 758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4-20T00:00:00" table:style-name="ce17">
            <text:p>20/04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smfn.web.uniroma1.it/sites/default/files/cv/CV_Silvio_Pagliara_2015_privacy.pdf">https://smfn.web.uniroma1.it/sites/default/files/cv/CV_Silvio_Pagliara_2015_privacy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11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PILO FABRIZIO GIULIO LUCA</text:p>
          </table:table-cell>
          <table:table-cell office:value-type="string" table:style-name="ce16">
            <text:p>Incarico per la verifica finale sulla realizzazione del programma di investimenti in R&amp;S/Innovazione COSMO SERVICE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4-20T00:00:00" table:style-name="ce17">
            <text:p>20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eb.unica.it/unica/it/ateneo_s07_ss01_sss01.page?contentId=SHD30679">https://web.unica.it/unica/it/ateneo_s07_ss01_sss01.page?contentId=SHD30679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12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DI MARTINO BENIAMINO</text:p>
          </table:table-cell>
          <table:table-cell office:value-type="string" table:style-name="ce16">
            <text:p>Incarico per la verifica finale sulla realizzazione del programma di investimenti in R&amp;S Network Contacts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3-27T00:00:00" table:style-name="ce17">
            <text:p>27/03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didattica.cressi.unicampania.it/cv/057954-it.pdf">https://didattica.cressi.unicampania.it/cv/057954-it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13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IDEAMLAB- STUDIO ASSOCIATO DI INGEGNERIA</text:p>
          </table:table-cell>
          <table:table-cell office:value-type="string" table:style-name="ce16">
            <text:p>Incarico di perizia attestante la Cantierabilità dell’iniziativa – LA MITO S.R.L. DISTRIBUZIONE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5">
            <text:p>3.600,0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522_2022.pdf">https://pugliasviluppo.contrasparenza.it/documenti/allegati/trasparenza/28/curriculum/2022/PS_522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14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BERNIERI ANDREA</text:p>
          </table:table-cell>
          <table:table-cell office:value-type="string" table:style-name="ce16">
            <text:p>Incarico per la verifica finale sulla realizzazione del programma di investimenti in R&amp;S/Innovazione: Nigro Diagnostic Systems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ww.unicas.it/media/thaomye1/bernieri-andrea-cv-2025-06-09.pdf">https://www.unicas.it/media/thaomye1/bernieri-andrea-cv-2025-06-09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15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RANIERI EMILIO</text:p>
          </table:table-cell>
          <table:table-cell office:value-type="string" table:style-name="ce16">
            <text:p>Incarico di perizia attestante la Cantierabilità dell’iniziativa – PROCONSUL GROUP S.R.L. - MANDY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0" table:style-name="ce15">
            <text:p>4.000,0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20_2022.pdf">https://pugliasviluppo.contrasparenza.it/documenti/allegati/trasparenza/28/curriculum/2022/PS_20_2022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16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RUSSO ANTONIO</text:p>
          </table:table-cell>
          <table:table-cell office:value-type="string" table:style-name="ce16">
            <text:p>Incarico di perizia attestante la Cantierabilità dell’iniziativa – CORDINI SOCIETA' A RESPONSABILITA' LIMITAT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18_2022.pdf">https://pugliasviluppo.contrasparenza.it/documenti/allegati/trasparenza/28/curriculum/2022/PS_18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17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MADARO <text:s/>PIERPAOLO</text:p>
          </table:table-cell>
          <table:table-cell office:value-type="string" table:style-name="ce16">
            <text:p>Incarico Verifica finale sulla realizzazione del programma di investimenti (denominate “controllo di I livello”) <text:s/>Invest &amp; Engineering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1/PS_434_2021.pdf">https://pugliasviluppo.contrasparenza.it/documenti/allegati/trasparenza/28/curriculum/2021/PS_434_2021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18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GIUNGATO COSIMO</text:p>
          </table:table-cell>
          <table:table-cell office:value-type="string" table:style-name="ce16">
            <text:p>Incarico Verifiche finali sulla realizzazione del programma di investimenti Network Contacts S.R.L. • CdP "C-BAS"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2/PS_430_2022.pdf">https://pugliasviluppo.contrasparenza.it/documenti/allegati/trasparenza/28/curriculum/2022/PS_430_2022.pdf</text:a></text:p>
          </table:table-cell>
          <table:table-cell table:number-columns-repeated="16374"/>
        </table:table-row>
        <table:table-row table:style-name="ro4">
          <table:table-cell office:value-type="string" table:style-name="ce15">
            <text:p>PS/219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RINALDI ANTONIO</text:p>
          </table:table-cell>
          <table:table-cell office:value-type="string" table:style-name="ce16">
            <text:p>Incarico Verifiche finali sulla realizzazione del programma di investimenti Objectway S.p.A. • CdP <text:s/>“INTELLIGENT BUSINESS PLATFORM FOR WEALTH &amp; ASSET MANAGEMENT (iBWAM)” " IRENE”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225_2022.pdf">https://pugliasviluppo.contrasparenza.it/documenti/allegati/trasparenza/28/curriculum/2022/PS_225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20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PASCOSCHI GIOVANNI</text:p>
          </table:table-cell>
          <table:table-cell office:value-type="string" table:style-name="ce16">
            <text:p>Incarico Verifica finale sulla realizzazione del programma di investimenti (denominate “controllo di I livello”) <text:s/>WEBSCIENCE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2/PS_487_2022.pdf">https://pugliasviluppo.contrasparenza.it/documenti/allegati/trasparenza/28/curriculum/2022/PS_487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21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MONTINGELLI NICOLA</text:p>
          </table:table-cell>
          <table:table-cell office:value-type="string" table:style-name="ce16">
            <text:p>Incarico di perizia attestante la Cantierabilità dell’iniziativa – "CARELLI SERVIZI GLOBALI REALI S.R.L. IN SIGLA C.S.G.R. S.R.L. e aderenti INTEGRY S.R.L. e SOFTWARE DESIGN S.R.L."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montingelli-nicola.pdf">https://pugliasviluppo.contrasparenza.it/documenti/allegati/trasparenza/28/cv-montingelli-nicola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24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CONTINISIO ANTONIO</text:p>
          </table:table-cell>
          <table:table-cell office:value-type="string" table:style-name="ce16">
            <text:p>Incarico Verifiche finali sulla realizzazione del programma di investimenti Objectway S.p.A. • CdP “INTELLIGENT BUSINESS PLATFORM FOR WEALTH &amp; ASSET MANAGEMENT (iBWAM)”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continisio-antonio.pdf">https://pugliasviluppo.contrasparenza.it/documenti/allegati/trasparenza/28/cv-continisio-antonio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25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PIERNO RICCARDO</text:p>
          </table:table-cell>
          <table:table-cell office:value-type="string" table:style-name="ce16">
            <text:p>Incarico Verifica finale sulla realizzazione del programma di investimenti (denominate “controllo di I livello”) <text:s/>Invest &amp; Engineering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pierno-riccardo.pdf">https://pugliasviluppo.contrasparenza.it/documenti/allegati/trasparenza/28/cv-pierno-riccardo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26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DE LEONARDIS ROSARIA</text:p>
          </table:table-cell>
          <table:table-cell office:value-type="string" table:style-name="ce16">
            <text:p>Incarico Verifica finale sulla realizzazione del programma di investimenti (denominate “controllo di I livello”) <text:s/>iVis Technologies srl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de-leonardis-rosaria.pdf">https://pugliasviluppo.contrasparenza.it/documenti/allegati/trasparenza/28/cv-de-leonardis-rosaria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27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D'ADDATO PIETRO</text:p>
          </table:table-cell>
          <table:table-cell office:value-type="string" table:style-name="ce16">
            <text:p>Incarico Verifica finale sulla realizzazione del programma di investimenti L&amp;G Solution Srl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daddato-pietro.pdf">https://pugliasviluppo.contrasparenza.it/documenti/allegati/trasparenza/28/cv-daddato-pietro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28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MORGANTE ROCCO</text:p>
          </table:table-cell>
          <table:table-cell office:value-type="string" table:style-name="ce16">
            <text:p>Incarico di perizia attestante la Cantierabilità dell’iniziativa – VIPI TECH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5">
            <text:p>3.600,0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0/PS_283_2020.pdf">https://pugliasviluppo.contrasparenza.it/documenti/allegati/trasparenza/28/curriculum/2020/PS_283_2020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29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BUILD ENGINEERING SRL</text:p>
          </table:table-cell>
          <table:table-cell office:value-type="string" table:style-name="ce16">
            <text:p>Incarico di perizia attestante la Cantierabilità dell’iniziativa – LONIGRO GROUP SOCIETA' A RESPONSABILITA' LIMITAT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giandomenico-russo-build-372-2023.pdf">https://pugliasviluppo.contrasparenza.it/documenti/allegati/trasparenza/28/cv-giandomenico-russo-build-372-2023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30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NEMBROTTE MENNA FABIO</text:p>
          </table:table-cell>
          <table:table-cell office:value-type="string" table:style-name="ce16">
            <text:p>Incarico di perizia attestante la Cantierabilità dell’iniziativa – LOGISTICA SINIS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4-22T00:00:00" table:style-name="ce17">
            <text:p>22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ing-fabio-nembrotte-21-26.pdf">https://pugliasviluppo.contrasparenza.it/documenti/allegati/trasparenza/28/cv-ing-fabio-nembrotte-21-26.pdf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31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CEA MICHELE</text:p>
          </table:table-cell>
          <table:table-cell office:value-type="string" table:style-name="ce16">
            <text:p>Incarico Verifica finale sulla realizzazione del programma di investimenti KAD 3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3T00:00:00" table:style-name="ce17">
            <text:p>23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cea-michele.pdf">https://pugliasviluppo.contrasparenza.it/documenti/allegati/trasparenza/28/cv-cea-michele.pdf</text:a></text:p>
          </table:table-cell>
          <table:table-cell table:number-columns-repeated="16374"/>
        </table:table-row>
        <table:table-row table:style-name="ro4">
          <table:table-cell office:value-type="string" table:style-name="ce15">
            <text:p>PS/232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PESCE PASQUALE</text:p>
          </table:table-cell>
          <table:table-cell office:value-type="string" table:style-name="ce16">
            <text:p>Incarico Verifica finale sulla realizzazione del programma di investimenti (denominate “controllo di I livello”) Richiesta estrazione esperti qualificati nell’Area tecnica iVis Technologies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4-23T00:00:00" table:style-name="ce17">
            <text:p>23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2/PS_428_2022.pdf">https://pugliasviluppo.contrasparenza.it/documenti/allegati/trasparenza/28/curriculum/2022/PS_428_2022.pdf</text:a>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PS/233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MAZZEO GIOVANNI</text:p>
          </table:table-cell>
          <table:table-cell office:value-type="string" table:style-name="ce16">
            <text:p>VALUTAZIONE CONTENUTO INNOVATIVO E CONGRUITA' ATTIVI IMMATERIALI TECNONIDI JTF- PROTT. 2-4-6, IMPEGNO PREVISTO DI 4,5 GG. PER VERIFICA PROGETTI PRELIM. E 3,5 <text:s/>GG. PER VERIFICA SPESE RENDICONTATE (DET. 15/2024)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392" table:style-name="ce15">
            <text:p>3.392,00</text:p>
          </table:table-cell>
          <table:table-cell office:value-type="date" office:date-value="2026-04-23T00:00:00" table:style-name="ce17">
            <text:p>23/04/2026</text:p>
          </table:table-cell>
          <table:table-cell office:value-type="date" office:date-value="2026-05-29T00:00:00" table:style-name="ce21">
            <text:p>29/05/2026</text:p>
          </table:table-cell>
          <table:table-cell office:value-type="string" table:style-name="ce19">
            <text:p><text:a xlink:href="https://disegim.uniparthenope.it/disegim/organigramma/5704">https://disegim.uniparthenope.it/disegim/organigramma/5704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34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LO BRANO VALERIO</text:p>
          </table:table-cell>
          <table:table-cell office:value-type="string" table:style-name="ce16">
            <text:p>Incarico valutazione innovazione – consulenze istanze da 234 a 243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4-24T00:00:00" table:style-name="ce17">
            <text:p>24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ww.unipa.it/persone/docenti/l/valerio.lobrano/?pagina=curriculum">https://www.unipa.it/persone/docenti/l/valerio.lobrano/?pagina=curriculum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35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MORCIANO INGEGNERIA SRL</text:p>
          </table:table-cell>
          <table:table-cell office:value-type="string" table:style-name="ce16">
            <text:p>Incarico Verifica finale sulla realizzazione del programma di investimenti (denominate “controllo di I livello”) <text:s/>Cosmo Service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24T00:00:00" table:style-name="ce17">
            <text:p>24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2/PS_458_2022.pdf">https://pugliasviluppo.contrasparenza.it/documenti/allegati/trasparenza/28/curriculum/2022/PS_458_2022.pdf</text:a>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PS/236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PACIELLO VINCENZO</text:p>
          </table:table-cell>
          <table:table-cell office:value-type="string" table:style-name="ce16">
            <text:p>VALUTAZIONE CONTENUTO INNOVATIVO E CONGRUITA' ATTIVI IMMATERIALI - PROTT. 664-670-676 PER VERIFICA PROGETTI PRELIMINARI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72" table:style-name="ce15">
            <text:p>1.272,00</text:p>
          </table:table-cell>
          <table:table-cell office:value-type="date" office:date-value="2026-04-27T00:00:00" table:style-name="ce17">
            <text:p>27/04/2026</text:p>
          </table:table-cell>
          <table:table-cell office:value-type="date" office:date-value="2026-06-05T00:00:00" table:style-name="ce21">
            <text:p>05/06/2026</text:p>
          </table:table-cell>
          <table:table-cell office:value-type="string" table:style-name="ce19">
            <text:p><text:a xlink:href="https://docenti.unisa.it/005052/curriculum">https://docenti.unisa.it/005052/curriculum</text:a>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PS/237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BEVILACQUA MASSIMO</text:p>
          </table:table-cell>
          <table:table-cell office:value-type="string" table:style-name="ce27">
            <text:p>Incarico Verifiche finali sulla realizzazione del programma di investimenti Network Contacts S.R.L. • CdP "C-BAS"</text:p>
          </table:table-cell>
          <table:table-cell office:value-type="string" table:style-name="ce27">
            <text:p>CONSULENZA AMM.TIVO-CONTABILE</text:p>
          </table:table-cell>
          <table:table-cell office:value-type="string" table:style-name="ce27">
            <text:p>ELENCO INTERNO ESPERTI QUALIFICATI</text:p>
            <text:p/>
          </table:table-cell>
          <table:table-cell office:value-type="float" office:value="1925.1" table:style-name="ce28">
            <text:p>1.925,10</text:p>
          </table:table-cell>
          <table:table-cell office:value-type="date" office:date-value="2026-04-28T00:00:00" table:style-name="ce29">
            <text:p>28/04/2026</text:p>
          </table:table-cell>
          <table:table-cell office:value-type="date" office:date-value="2026-10-31T00:00:00" table:style-name="ce30">
            <text:p>31/10/2026</text:p>
          </table:table-cell>
          <table:table-cell office:value-type="string" table:style-name="ce20">
            <text:p><text:a xlink:href="https://pugliasviluppo.contrasparenza.it/documenti/allegati/trasparenza/28/cv-bevilacqua-massimo.pdf">https://pugliasviluppo.contrasparenza.it/documenti/allegati/trasparenza/28/cv-bevilacqua-massimo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38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PELLEGRINO COSIMO</text:p>
          </table:table-cell>
          <table:table-cell office:value-type="string" table:style-name="ce16">
            <text:p>Incarico di perizia attestante la Cantierabilità dell’iniziativa – EUROMOTOR AUTOMOBIL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5">
            <text:p>3.600,00</text:p>
          </table:table-cell>
          <table:table-cell office:value-type="date" office:date-value="2026-04-29T00:00:00" table:style-name="ce17">
            <text:p>29/04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urriculum/2022/PS_48_2022.pdf">https://pugliasviluppo.contrasparenza.it/documenti/allegati/trasparenza/28/curriculum/2022/PS_48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41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CARRATU' MARCO</text:p>
          </table:table-cell>
          <table:table-cell office:value-type="string" table:style-name="ce16">
            <text:p>Incarico valutazione scientifica Minipia JTF SOCIETA' AGRICOLA TENUTA LICUPI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908" table:style-name="ce15">
            <text:p>1.908,00</text:p>
          </table:table-cell>
          <table:table-cell office:value-type="date" office:date-value="2026-04-30T00:00:00" table:style-name="ce17">
            <text:p>30/04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docenti.unisa.it/029790/curriculum">https://docenti.unisa.it/029790/curriculum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43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MONTINARI PIETRO</text:p>
          </table:table-cell>
          <table:table-cell office:value-type="string" table:style-name="ce16">
            <text:p>Incarico Verifica finale sulla realizzazione del programma di investimenti (denominate “controllo di I livello”) <text:s/>WEBSCIENCE SRL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4-30T00:00:00" table:style-name="ce17">
            <text:p>30/04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montinari-pietro.pdf">https://pugliasviluppo.contrasparenza.it/documenti/allegati/trasparenza/28/cv-montinari-pietro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45/2026</text:p>
          </table:table-cell>
          <table:table-cell office:value-type="string" table:style-name="ce23">
            <text:p>Arch.</text:p>
          </table:table-cell>
          <table:table-cell office:value-type="string" table:style-name="ce24">
            <text:p>STUDIO BRADASCHIA S.r.l.</text:p>
          </table:table-cell>
          <table:table-cell office:value-type="string" table:style-name="ce16">
            <text:p>Incarico di perizia attestante la Cantierabilità dell’iniziativa – Istanza di accesso e def. <text:s/>ZAFFIRO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5-04T00:00:00" table:style-name="ce17">
            <text:p>04/05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v-maurizio-bradaschia-200-2023.pdf">https://pugliasviluppo.contrasparenza.it/documenti/allegati/trasparenza/28/cv-maurizio-bradaschia-200-2023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47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BORGHESE NUNZIO ALBERTO</text:p>
          </table:table-cell>
          <table:table-cell office:value-type="string" table:style-name="ce16">
            <text:p>Incarico valutazione scientifica Minipia JTF WONDERLAB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5-05T00:00:00" table:style-name="ce17">
            <text:p>05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ww.unimi.it/it/ugov/person/alberto-borghese">https://www.unimi.it/it/ugov/person/alberto-borghese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48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PARIS SPARTACO</text:p>
          </table:table-cell>
          <table:table-cell office:value-type="string" table:style-name="ce16">
            <text:p>Addendum al conferimento di incarico valutazione tecnica R&amp;S su Progetto Definitivo BUSINESS INTEGRATION PARTNERS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300" table:style-name="ce15">
            <text:p>1.300,00</text:p>
          </table:table-cell>
          <table:table-cell office:value-type="date" office:date-value="2026-05-05T00:00:00" table:style-name="ce17">
            <text:p>05/05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research.uniroma1.it/researcher/3cc13797fff069f1c3cb4f16ea946f416872ca962c0976d020890c82">https://research.uniroma1.it/researcher/3cc13797fff069f1c3cb4f16ea946f416872ca962c0976d020890c82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51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IANCI EDMONDO</text:p>
          </table:table-cell>
          <table:table-cell office:value-type="string" table:style-name="ce16">
            <text:p>Incarico di perizia attestante la Cantierabilità dell’iniziativa – POLIAMBULATORIO SAN MATTEO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07T00:00:00" table:style-name="ce17">
            <text:p>07/05/2026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9">
            <text:p><text:a xlink:href="https://pugliasviluppo.contrasparenza.it/documenti/allegati/trasparenza/28/cv-edmondo-cianci.pdf">https://pugliasviluppo.contrasparenza.it/documenti/allegati/trasparenza/28/cv-edmondo-cianci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52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BIANCHI FEDERICA</text:p>
          </table:table-cell>
          <table:table-cell office:value-type="string" table:style-name="ce16">
            <text:p>Incarico valutazione scientifica REAGRI S.R.L. - PIA JT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5-11T00:00:00" table:style-name="ce17">
            <text:p>11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ersonale.unipr.it/it/ugovdocenti/person/17739">https://personale.unipr.it/it/ugovdocenti/person/17739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53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MUSCOLO ADELE MARIA</text:p>
          </table:table-cell>
          <table:table-cell office:value-type="string" table:style-name="ce16">
            <text:p>Incarico valutazione scientifica VARVAGLIONE VIGNE &amp; VINI S.R.L. - PIA JT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5-11T00:00:00" table:style-name="ce17">
            <text:p>11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ww.unirc.it/ateneo/amministrazione/organigramma/dipartimento-di-agraria">https://www.unirc.it/ateneo/amministrazione/organigramma/dipartimento-di-agraria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54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SORTINO MARCO</text:p>
          </table:table-cell>
          <table:table-cell office:value-type="string" table:style-name="ce16">
            <text:p>Incarico valutazione scientifica PIAJ001505 Tema Sistemi sp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92" table:style-name="ce15">
            <text:p>2.592,00</text:p>
          </table:table-cell>
          <table:table-cell office:value-type="date" office:date-value="2026-05-11T00:00:00" table:style-name="ce17">
            <text:p>11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eople.uniud.it/page/marco.sortino">https://people.uniud.it/page/marco.sortino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55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DI CEGLIE GIACINTO</text:p>
          </table:table-cell>
          <table:table-cell office:value-type="string" table:style-name="ce16">
            <text:p>Incarico di perizia attestante la cantierabilità dell’iniziativa – Istanza di accesso e definitivo TACCO DI PUGLIA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5-11T00:00:00" table:style-name="ce17">
            <text:p>11/05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2/PS_471_2022.pdf">https://pugliasviluppo.contrasparenza.it/documenti/allegati/trasparenza/28/curriculum/2022/PS_471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57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PUTO SALVATORE</text:p>
          </table:table-cell>
          <table:table-cell office:value-type="string" table:style-name="ce16">
            <text:p>Incarico di perizia attestante la Cantierabilità dell’iniziativa - PIAJ001515 SOCIETA' AGRICOLA TENUTA LICUP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278_2022.pdf">https://pugliasviluppo.contrasparenza.it/documenti/allegati/trasparenza/28/curriculum/2022/PS_278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58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PODIECI ANTONIO</text:p>
          </table:table-cell>
          <table:table-cell office:value-type="string" table:style-name="ce16">
            <text:p>Incarico di perizia attestante la Cantierabilità dell’iniziativa <text:s/>IFAC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5">
            <text:p>3.6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120_2022.pdf">https://pugliasviluppo.contrasparenza.it/documenti/allegati/trasparenza/28/curriculum/2022/PS_120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59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LIANNI GIUSEPPE</text:p>
          </table:table-cell>
          <table:table-cell office:value-type="string" table:style-name="ce16">
            <text:p>Incarico di perizia attestante la Cantierabilità dell’iniziativa –AMATI PROFUMERIE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9_2022.pdf">https://pugliasviluppo.contrasparenza.it/documenti/allegati/trasparenza/28/curriculum/2022/PS_9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60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RBONARA CLAUDIO</text:p>
          </table:table-cell>
          <table:table-cell office:value-type="string" table:style-name="ce16">
            <text:p>Incarico di perizia attestante la Cantierabilità dell’iniziativa - PIAJ001505 TEMA SISTEMI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500_2022.pdf">https://pugliasviluppo.contrasparenza.it/documenti/allegati/trasparenza/28/curriculum/2022/PS_500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61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DE SARIO STEFANO</text:p>
          </table:table-cell>
          <table:table-cell office:value-type="string" table:style-name="ce16">
            <text:p>Incarico di perizia attestante la Cantierabilità dell’iniziativa - PIAJ001521 ENERSILK BATTERY -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200" table:style-name="ce15">
            <text:p>1.2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152_2022.pdf">https://pugliasviluppo.contrasparenza.it/documenti/allegati/trasparenza/28/curriculum/2022/PS_152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62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HIAPPERINI FRANCESCO</text:p>
          </table:table-cell>
          <table:table-cell office:value-type="string" table:style-name="ce16">
            <text:p>Incarico di perizia attestante la Cantierabilità dell’iniziativa - PIAJ001522 VARVAGLIONE VIGNE &amp; VIN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62_2022.pdf">https://pugliasviluppo.contrasparenza.it/documenti/allegati/trasparenza/28/curriculum/2022/PS_62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63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ECERE MARTINO</text:p>
          </table:table-cell>
          <table:table-cell office:value-type="string" table:style-name="ce16">
            <text:p>Incarico di perizia attestante la Cantierabilità dell’iniziativa - PIAJ001514 "ITALCAVE"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0" table:style-name="ce15">
            <text:p>4.0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416_2022.pdf">https://pugliasviluppo.contrasparenza.it/documenti/allegati/trasparenza/28/curriculum/2022/PS_416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64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DE MASI PAOLO</text:p>
          </table:table-cell>
          <table:table-cell office:value-type="string" table:style-name="ce16">
            <text:p>Incarico di perizia attestante la Cantierabilità dell’iniziativa - PIAJ001523 CO.M.I.R.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529_2022.pdf">https://pugliasviluppo.contrasparenza.it/documenti/allegati/trasparenza/28/curriculum/2022/PS_529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65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STUDIO ASSOCIATO IDEA DI FAZZI G. &amp;</text:p>
          </table:table-cell>
          <table:table-cell office:value-type="string" table:style-name="ce16">
            <text:p>Incarico di perizia attestante la Cantierabilità dell’iniziativa - PIAJ001518 SABANET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39_2022.pdf">https://pugliasviluppo.contrasparenza.it/documenti/allegati/trasparenza/28/curriculum/2022/PS_39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66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DE FEUDIS MARCELLO ROSARIO</text:p>
          </table:table-cell>
          <table:table-cell office:value-type="string" table:style-name="ce16">
            <text:p>Incarico di perizia attestante la Cantierabilità dell’iniziativa - PIAJ001520 REAGR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3T00:00:00" table:style-name="ce17">
            <text:p>13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v-de-feudis-marcello-rosario.pdf">https://pugliasviluppo.contrasparenza.it/documenti/allegati/trasparenza/28/cv-de-feudis-marcello-rosario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67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ESSE INGEGNERIA SRL</text:p>
          </table:table-cell>
          <table:table-cell office:value-type="string" table:style-name="ce16">
            <text:p>Incarico di perizia attestante la Cantierabilità dell’iniziativa - PIAJ001529 ENERSILK BATTERY -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5">
            <text:p>3.600,00</text:p>
          </table:table-cell>
          <table:table-cell office:value-type="date" office:date-value="2026-05-14T00:00:00" table:style-name="ce17">
            <text:p>14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v-esse-ingegneria-new-2024.pdf">https://pugliasviluppo.contrasparenza.it/documenti/allegati/trasparenza/28/cv-esse-ingegneria-new-2024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68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RAHO GREGORIO</text:p>
          </table:table-cell>
          <table:table-cell office:value-type="string" table:style-name="ce16">
            <text:p>Incarico di perizia attestante la Cantierabilità dell’iniziativa - PIA002047 CARBY LABEL SOCIETA' A RESPONSABILITA' LIMITAT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4T00:00:00" table:style-name="ce17">
            <text:p>14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469_2022.pdf">https://pugliasviluppo.contrasparenza.it/documenti/allegati/trasparenza/28/curriculum/2022/PS_469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69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FANCIULLI MARCO</text:p>
          </table:table-cell>
          <table:table-cell office:value-type="string" table:style-name="ce16">
            <text:p>Incarico per la verifica finale sulla realizzazione del programma di investimenti in R&amp;S/Innovazione GIELLE INDUSTRIES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5-14T00:00:00" table:style-name="ce17">
            <text:p>14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chimica.unito.it/persone/marco.fanciulli">https://www.chimica.unito.it/persone/marco.fanciulli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70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MINGHETTI PAOLA</text:p>
          </table:table-cell>
          <table:table-cell office:value-type="string" table:style-name="ce16">
            <text:p>Incarico per la verifica finale sulla realizzazione del programma di investimenti in R&amp;S MERCK SERONO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5-14T00:00:00" table:style-name="ce17">
            <text:p>14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mi.it/it/ugov/person/paola-minghetti">https://www.unimi.it/it/ugov/person/paola-minghetti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71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CIPOLLONE ROBERTO</text:p>
          </table:table-cell>
          <table:table-cell office:value-type="string" table:style-name="ce16">
            <text:p>Addendum incarichi <text:s text:c="2"/>PS/2021/474 e PS/214/2025 per valutazione tecnica progetto definitivo R&amp;S ITEA S.P.A. - CdP "AMELIA_S" cod. prog. B1W0KB1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300" table:style-name="ce15">
            <text:p>2.300,00</text:p>
          </table:table-cell>
          <table:table-cell office:value-type="date" office:date-value="2026-05-14T00:00:00" table:style-name="ce17">
            <text:p>14/05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ww.ing.univaq.it/docenti/curriculum_pdf/123.pdf">https://www.ing.univaq.it/docenti/curriculum_pdf/123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72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MILAZZO ALBERTO</text:p>
          </table:table-cell>
          <table:table-cell office:value-type="string" table:style-name="ce16">
            <text:p>Incarico valutazione investimenti STEP GE Avio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5-14T00:00:00" table:style-name="ce17">
            <text:p>14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ww.unipa.it/persone/docenti/m/alberto.milazzo/?pagina=curriculum">https://www.unipa.it/persone/docenti/m/alberto.milazzo/?pagina=curriculum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73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POBIANCO ANTONIO</text:p>
          </table:table-cell>
          <table:table-cell office:value-type="string" table:style-name="ce16">
            <text:p>Incarico di perizia attestante la Cantierabilità dell’iniziativa - DM MARMI E GRANIT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5-14T00:00:00" table:style-name="ce17">
            <text:p>14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462_2022.pdf">https://pugliasviluppo.contrasparenza.it/documenti/allegati/trasparenza/28/curriculum/2022/PS_462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74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DI MARZO FABIO</text:p>
          </table:table-cell>
          <table:table-cell office:value-type="string" table:style-name="ce16">
            <text:p>Incarico di perizia attestante la Cantierabilità dell’iniziativa PIA001634 -ABINTRAX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4T00:00:00" table:style-name="ce17">
            <text:p>14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485_2022.pdf">https://pugliasviluppo.contrasparenza.it/documenti/allegati/trasparenza/28/curriculum/2022/PS_485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76/2026</text:p>
          </table:table-cell>
          <table:table-cell office:value-type="string" table:style-name="ce10">
            <text:p>Ing.</text:p>
          </table:table-cell>
          <table:table-cell office:value-type="string" table:style-name="ce11">
            <text:p>DI BONA GIANPAOLO</text:p>
          </table:table-cell>
          <table:table-cell office:value-type="string" table:style-name="ce16">
            <text:p>Incarico di perizia attestante la Cantierabilità dell’iniziativa - PIAJ001519 IDEAM INOX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v-dibona-gianpaolo.pdf">https://pugliasviluppo.contrasparenza.it/documenti/allegati/trasparenza/28/cv-dibona-gianpaolo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77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RAUCH ERWIN</text:p>
          </table:table-cell>
          <table:table-cell office:value-type="string" table:style-name="ce16">
            <text:p>Incarico valutazione su ulteriori approfondimenti R&amp;S ICAM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www.unibz.it/it/faculties/engineering/academic-staff/person/17786-erwin-rauch">https://www.unibz.it/it/faculties/engineering/academic-staff/person/17786-erwin-rauch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78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BORGHESE NUNZIO ALBERTO</text:p>
          </table:table-cell>
          <table:table-cell office:value-type="string" table:style-name="ce16">
            <text:p>Incarico per la verifica finale sulla realizzazione del programma di investimenti in R&amp;S/Innovazione LIGI TECNOLOGIE MEDICALI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mi.it/it/ugov/person/alberto-borghese">https://www.unimi.it/it/ugov/person/alberto-borghese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79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HIRILLI <text:s/>FRANCESCO</text:p>
          </table:table-cell>
          <table:table-cell office:value-type="string" table:style-name="ce16">
            <text:p>Incarico di perizia attestante la Cantierabilità dell’iniziativa - CEREALITALIA INDUSTRIE DOLCIARIE SOCIETA' PER AZIONI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5">
            <text:p>3.60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383_2022.pdf">https://pugliasviluppo.contrasparenza.it/documenti/allegati/trasparenza/28/curriculum/2022/PS_383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0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PIRRUCCIO RICCARDO SALVATORE</text:p>
          </table:table-cell>
          <table:table-cell office:value-type="string" table:style-name="ce16">
            <text:p>Incarico di perizia attestante la Cantierabilità dell’iniziativa - PIA002056 EDILCERAM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347_2022.pdf">https://pugliasviluppo.contrasparenza.it/documenti/allegati/trasparenza/28/curriculum/2022/PS_347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1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TARANTINI VIRGINIA</text:p>
          </table:table-cell>
          <table:table-cell office:value-type="string" table:style-name="ce16">
            <text:p>Incarico di perizia attestante la Cantierabilità dell’iniziativa - DON VITTORIO S.R.L. SOCIETA' BENEFIT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0-31T00:00:00" table:style-name="ce21">
            <text:p>31/10/2026</text:p>
          </table:table-cell>
          <table:table-cell office:value-type="string" table:style-name="ce19">
            <text:p><text:a xlink:href="https://pugliasviluppo.contrasparenza.it/documenti/allegati/trasparenza/28/curriculum/2022/PS_377_2022.pdf">https://pugliasviluppo.contrasparenza.it/documenti/allegati/trasparenza/28/curriculum/2022/PS_377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2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VESPRI VINCENZO</text:p>
          </table:table-cell>
          <table:table-cell office:value-type="string" table:style-name="ce16">
            <text:p>Incarico valutazione scientifica progetto definitivo 3F AZZARRO SRL - PIA001734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96" table:style-name="ce15">
            <text:p>1.296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cercachi.unifi.it/p-doc2-2017-200010-V-3f2a3d30342f2d-0.html">https://cercachi.unifi.it/p-doc2-2017-200010-V-3f2a3d30342f2d-0.html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3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BINI ENRICO</text:p>
          </table:table-cell>
          <table:table-cell office:value-type="string" table:style-name="ce16">
            <text:p>Incarico valutazione innovazione - consulenze Istanze minipiaturismo da 200 a 211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laurea.informatica.unito.it/do/docenti.pl/Show?_id=ebini">https://laurea.informatica.unito.it/do/docenti.pl/Show?_id=ebini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4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VARDANEGA TULLIO</text:p>
          </table:table-cell>
          <table:table-cell office:value-type="string" table:style-name="ce16">
            <text:p>Incarico valutazione scientifica PIA JTF - IDEAM INOX S.R.L. - 3A INFORMATICA SOCIETA' A RESPONSABILITA' LIMITAT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120" table:style-name="ce15">
            <text:p>2.12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ww.math.unipd.it/~tullio/CV.pdf">https://www.math.unipd.it/~tullio/CV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5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GIUA ALESSANDRO</text:p>
          </table:table-cell>
          <table:table-cell office:value-type="string" table:style-name="ce16">
            <text:p>Incarico valutazione scientifica CO.M.I.R. S.R.L. - PIA JT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5-18T00:00:00" table:style-name="ce17">
            <text:p>18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eb.unica.it/unica/it/ateneo_s07_ss01_sss01.page?contentId=SHD30411">https://web.unica.it/unica/it/ateneo_s07_ss01_sss01.page?contentId=SHD30411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86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HIAIA GIANCARLO</text:p>
          </table:table-cell>
          <table:table-cell office:value-type="string" table:style-name="ce16">
            <text:p>Incarico di perizia attestante la Cantierabilità dell’iniziativa - EGGPLANT SOCIETA' A RESPONSABILITA' LIMITATA - IMPRESA INNOVATIVA progetto definitiv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200" table:style-name="ce15">
            <text:p>1.200,00</text:p>
          </table:table-cell>
          <table:table-cell office:value-type="date" office:date-value="2026-05-19T00:00:00" table:style-name="ce17">
            <text:p>19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350_2022.pdf">https://pugliasviluppo.contrasparenza.it/documenti/allegati/trasparenza/28/curriculum/2022/PS_350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7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SUSCA ANTONIO</text:p>
          </table:table-cell>
          <table:table-cell office:value-type="string" table:style-name="ce16">
            <text:p>Incarico di perizia attestante la Cantierabilità dell’iniziativa – Istanza di accesso MEC.PI. S.r.l. e PUGLIA CYCLE TOURS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5">
            <text:p>4.800,00</text:p>
          </table:table-cell>
          <table:table-cell office:value-type="date" office:date-value="2026-05-20T00:00:00" table:style-name="ce17">
            <text:p>20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v-della-grazia-aldo-262-2022.pdf">https://pugliasviluppo.contrasparenza.it/documenti/allegati/trasparenza/28/cv-della-grazia-aldo-262-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8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GIANNINI MARCO</text:p>
          </table:table-cell>
          <table:table-cell office:value-type="string" table:style-name="ce16">
            <text:p>Incarico di perizia attestante la Cantierabilità dell’iniziativa - <text:s/>PIA002020 LEONARDOS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5-20T00:00:00" table:style-name="ce17">
            <text:p>20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112_2022.pdf">https://pugliasviluppo.contrasparenza.it/documenti/allegati/trasparenza/28/curriculum/2022/PS_112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89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ALBANESE MASSIMO</text:p>
          </table:table-cell>
          <table:table-cell office:value-type="string" table:style-name="ce16">
            <text:p>Incarico di perizia attestante la Cantierabilità dell’iniziativa - PIA001895 TEKNO FABBRICA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5-20T00:00:00" table:style-name="ce17">
            <text:p>20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0/PS_336_2020.pdf">https://pugliasviluppo.contrasparenza.it/documenti/allegati/trasparenza/28/curriculum/2020/PS_336_2020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90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GNAZZI RAFFAELE</text:p>
          </table:table-cell>
          <table:table-cell office:value-type="string" table:style-name="ce16">
            <text:p>Incarico di perizia attestante la Cantierabilità dell’iniziativa – PREM AI SOCIETA' A RESPONSABILITA' LIMITATA (PIA) - CALASSO DESIGNER S.R.L. (minipia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0" table:style-name="ce15">
            <text:p>4.000,00</text:p>
          </table:table-cell>
          <table:table-cell office:value-type="date" office:date-value="2026-05-20T00:00:00" table:style-name="ce17">
            <text:p>20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348_2022.pdf">https://pugliasviluppo.contrasparenza.it/documenti/allegati/trasparenza/28/curriculum/2022/PS_348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92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FERSINI ELISABETTA</text:p>
          </table:table-cell>
          <table:table-cell office:value-type="string" table:style-name="ce16">
            <text:p>Incarico valutazione scientifica SABANET S.R.L. - Pia JT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5">
            <text:p>1.060,00</text:p>
          </table:table-cell>
          <table:table-cell office:value-type="date" office:date-value="2026-05-21T00:00:00" table:style-name="ce17">
            <text:p>21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ww.unimib.it/sites/default/files/2023-10/CV_Elisabetta_Fersini.pdf">https://www.unimib.it/sites/default/files/2023-10/CV_Elisabetta_Fersini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94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ALDINUCCI MARCO</text:p>
          </table:table-cell>
          <table:table-cell office:value-type="string" table:style-name="ce16">
            <text:p>VALUTAZIONE CONTENUTO INNOVATIVO E CONGRUITA' ATTIVI IMMATERIALI - PROTT.663-669-678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5">
            <text:p>4.536,00</text:p>
          </table:table-cell>
          <table:table-cell office:value-type="date" office:date-value="2026-05-21T00:00:00" table:style-name="ce17">
            <text:p>21/05/2026</text:p>
          </table:table-cell>
          <table:table-cell office:value-type="date" office:date-value="2026-07-03T00:00:00" table:style-name="ce21">
            <text:p>03/07/2026</text:p>
          </table:table-cell>
          <table:table-cell office:value-type="string" table:style-name="ce19">
            <text:p><text:a xlink:href="https://informatica.unito.it/persone/marco.aldinucci">https://informatica.unito.it/persone/marco.aldinucci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295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TAGLIAVINI GIUSEPPE</text:p>
          </table:table-cell>
          <table:table-cell office:value-type="string" table:style-name="ce16">
            <text:p>VALUTAZIONE CONTENUTO INNOVATIVO E CONGRUITA' ATTIVI IMMATERIALI - PROTT.666-668-671-672-673-677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5-22T00:00:00" table:style-name="ce17">
            <text:p>22/05/2026</text:p>
          </table:table-cell>
          <table:table-cell office:value-type="date" office:date-value="2026-07-10T00:00:00" table:style-name="ce21">
            <text:p>10/07/2026</text:p>
          </table:table-cell>
          <table:table-cell office:value-type="string" table:style-name="ce19">
            <text:p><text:a xlink:href="https://www.unibo.it/sitoweb/giuseppe.tagliavini/cv">https://www.unibo.it/sitoweb/giuseppe.tagliavini/cv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296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MAGNO VINCENZO</text:p>
          </table:table-cell>
          <table:table-cell office:value-type="string" table:style-name="ce16">
            <text:p>Incarico Verifiche finali sulla realizzazione del programma di investimenti <text:s/>Gielle Industries - SXR05K7 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5T00:00:00" table:style-name="ce17">
            <text:p>25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-v-magno-vincenzo.pdf">https://pugliasviluppo.contrasparenza.it/documenti/allegati/trasparenza/28/c-v-magno-vincenzo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297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COMITE ANTONIO</text:p>
          </table:table-cell>
          <table:table-cell office:value-type="string" table:style-name="ce16">
            <text:p>Incarico valutazione scientifica - "ITALCAVE" S.P.A. PIA JT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5-25T00:00:00" table:style-name="ce17">
            <text:p>25/05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rubrica.unige.it/static/cv/UEZBUlo=_cv_en.pdf?ts=1708106494">https://rubrica.unige.it/static/cv/UEZBUlo=_cv_en.pdf?ts=1708106494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02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DI MARZO FABIO</text:p>
          </table:table-cell>
          <table:table-cell office:value-type="string" table:style-name="ce16">
            <text:p>Incarico Verifica finale sulla realizzazione del programma di investimenti (denominate “controllo di I livello”) <text:s/>Gielle Industries - SXR05K7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85_2022.pdf">https://pugliasviluppo.contrasparenza.it/documenti/allegati/trasparenza/28/curriculum/2022/PS_485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03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HIAIA GIANCARLO</text:p>
          </table:table-cell>
          <table:table-cell office:value-type="string" table:style-name="ce16">
            <text:p>Incarico Verifica finale sulla realizzazione del programma di investimenti LIGI TECNOLOGIE MEDICAL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350_2022.pdf">https://pugliasviluppo.contrasparenza.it/documenti/allegati/trasparenza/28/curriculum/2022/PS_350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04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ABATE FABRIZIO</text:p>
          </table:table-cell>
          <table:table-cell office:value-type="string" table:style-name="ce16">
            <text:p>Incarico verifica finale sulla realizzazione del programma di investimenti (denominate “controllo di I livello”) Cristalsud S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abate-fabrizio.pdf">https://pugliasviluppo.contrasparenza.it/documenti/allegati/trasparenza/28/cv-abate-fabrizio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05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CALLEGARI MASSIMO</text:p>
          </table:table-cell>
          <table:table-cell office:value-type="string" table:style-name="ce16">
            <text:p>Incarico verifica finale sulla realizzazione del programma di investimenti (denominate “controllo di I livello”) O.M.D. De Palo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mdm.univpm.it/mdm/personale/massimo-callegari/">https://mdm.univpm.it/mdm/personale/massimo-callegari/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06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MONTINGELLI NICOLA</text:p>
          </table:table-cell>
          <table:table-cell office:value-type="string" table:style-name="ce16">
            <text:p>Incarico verifica finale sulla realizzazione del <text:s/>programma di investimenti (denominate “controllo di I livello”) <text:s/>UPCOMMERCE S.p.A commesse: 100.4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montingelli-nicola.pdf">https://pugliasviluppo.contrasparenza.it/documenti/allegati/trasparenza/28/cv-montingelli-nicola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07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DI MAIO PAOLO</text:p>
          </table:table-cell>
          <table:table-cell office:value-type="string" table:style-name="ce16">
            <text:p>Incarico Verifica finale sulla realizzazione del programma di investimenti (denominate “controllo di I livello”) PAM Produzioni Asfalti Meridionali S.r.l - commesse: 100.4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aolo-di-maio.pdf">https://pugliasviluppo.contrasparenza.it/documenti/allegati/trasparenza/28/cv-paolo-di-maio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08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OCCHICONE GIUSEPPE</text:p>
          </table:table-cell>
          <table:table-cell office:value-type="string" table:style-name="ce16">
            <text:p>Incarico verifica finale sulla realizzazione del programma di investimenti (denominate “controllo di I livello”) - Ram Elettroni commesse: 100.4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occhicone-giuseppe.pdf">https://pugliasviluppo.contrasparenza.it/documenti/allegati/trasparenza/28/cv-occhicone-giuseppe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09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HIAIA GIANCARLO</text:p>
          </table:table-cell>
          <table:table-cell office:value-type="string" table:style-name="ce16">
            <text:p>Incarico Verifica finale sulla realizzazione del programma di investimenti (denominate “controllo di I livello”) TEICOM SISTEMI 100.4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350_2022.pdf">https://pugliasviluppo.contrasparenza.it/documenti/allegati/trasparenza/28/curriculum/2022/PS_350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10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D'AMORE ROSAMARIA</text:p>
          </table:table-cell>
          <table:table-cell office:value-type="string" table:style-name="ce16">
            <text:p>Incarico Verifica finale sulla realizzazione del programma di investimenti (denominate “controllo di I livello”) <text:s/>TEICOM SISTEM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7T00:00:00" table:style-name="ce17">
            <text:p>27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-amore-rosamaria.pdf">https://pugliasviluppo.contrasparenza.it/documenti/allegati/trasparenza/28/cv-d-amore-rosamari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11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GIANFREDA GIOVANNI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Imprese dettagliate nell’allegato A per le commesse: 100.4 PolyCrystalLi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ianfreda-giovanni.pdf">https://pugliasviluppo.contrasparenza.it/documenti/allegati/trasparenza/28/cv-gianfreda-giovanni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12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PUTO SALVATORE</text:p>
          </table:table-cell>
          <table:table-cell office:value-type="string" table:style-name="ce16">
            <text:p>Verifica amministrativa finale sul programma di investimenti dell’impresa PAM Produzioni Asfalti Meridional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4-11-30T00:00:00" table:style-name="ce21">
            <text:p>30/11/2024</text:p>
          </table:table-cell>
          <table:table-cell office:value-type="string" table:style-name="ce19">
            <text:p><text:a xlink:href="https://pugliasviluppo.contrasparenza.it/documenti/allegati/trasparenza/28/curriculum/2022/PS_278_2022.pdf">https://pugliasviluppo.contrasparenza.it/documenti/allegati/trasparenza/28/curriculum/2022/PS_278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13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HIAPPERINI FRANCESCO</text:p>
          </table:table-cell>
          <table:table-cell office:value-type="string" table:style-name="ce16">
            <text:p>Incarico Verifica finale sulla realizzazione del programma di investimenti (denominate “controllo di I livello”) <text:s/>commesse: 100.4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62_2022.pdf">https://pugliasviluppo.contrasparenza.it/documenti/allegati/trasparenza/28/curriculum/2022/PS_62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14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ECERE MARTINO</text:p>
          </table:table-cell>
          <table:table-cell office:value-type="string" table:style-name="ce16">
            <text:p>Incarico Verifica finale sulla realizzazione del programma di investimenti (denominate “controllo di I livello”) commesse: 100.4 Cristalsud S.r.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16_2022.pdf">https://pugliasviluppo.contrasparenza.it/documenti/allegati/trasparenza/28/curriculum/2022/PS_416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15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PASUT GIANFRANCO</text:p>
          </table:table-cell>
          <table:table-cell office:value-type="string" table:style-name="ce16">
            <text:p>Incarico Verifica finale sulla realizzazione del programma di investimenti (denominate “controllo di I livello”) commesse: 100.4 PolyCrystalLine CDMO S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dsfarm.unipd.it/gianfranco-pasut">https://www.dsfarm.unipd.it/gianfranco-pasut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16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PUTO SALVATORE</text:p>
          </table:table-cell>
          <table:table-cell office:value-type="string" table:style-name="ce16">
            <text:p>Incarico Verifica finale sulla realizzazione del programma di investimenti (denominate “controllo di I livello”)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78_2022.pdf">https://pugliasviluppo.contrasparenza.it/documenti/allegati/trasparenza/28/curriculum/2022/PS_278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17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CORTESI AGOSTINO</text:p>
          </table:table-cell>
          <table:table-cell office:value-type="string" table:style-name="ce16">
            <text:p>Incarico Verifica finale sulla realizzazione del programma di investimenti (denominate “controllo di I livello”) 100.2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ve.it/persone/cortesi">https://www.unive.it/persone/cortesi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18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CALCAGNILE SALVATOR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Imprese dettagliate nell’allegato 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68_2022.pdf">https://pugliasviluppo.contrasparenza.it/documenti/allegati/trasparenza/28/curriculum/2022/PS_46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19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CLEMENTE GIUSEPP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Imprese dettagliate nell’allegato A per le commesse: 100.4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clemente-giuseppe.pdf">https://pugliasviluppo.contrasparenza.it/documenti/allegati/trasparenza/28/cv-clemente-giuseppe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20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ORSITTO GIAN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Imprese dettagliate nell’allegato A per le commesse: 100.4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43_2023.pdf">https://pugliasviluppo.contrasparenza.it/documenti/allegati/trasparenza/28/curriculum/2022/PS_543_2023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21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NAPPI MICHELE</text:p>
          </table:table-cell>
          <table:table-cell office:value-type="string" table:style-name="ce16">
            <text:p>Incarico Verifica finale sulla realizzazione del programma di investimenti (denominate “controllo di I livello”) 100.4 UPCOMMERCE S.p.A. 'UPSYSTEM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ocenti.unisa.it/004288/curriculum">https://docenti.unisa.it/004288/curriculum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22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TORLONE RICCARDO</text:p>
          </table:table-cell>
          <table:table-cell office:value-type="string" table:style-name="ce16">
            <text:p>Incarico Verifica finale sulla realizzazione del programma di investimenti (denominate “controllo di I livello”) 100.2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torlone.inf.uniroma3.it/cv.html">https://torlone.inf.uniroma3.it/cv.html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23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SFREGOLA FRANCESCO</text:p>
          </table:table-cell>
          <table:table-cell office:value-type="string" table:style-name="ce16">
            <text:p>Incarico Verifica finale sulla realizzazione del programma di investimenti (denominate “controllo di I livello”) <text:s/>100.2 DGS S.P.A. CdP Tandem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8T00:00:00" table:style-name="ce17">
            <text:p>28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sfregola-francesco.pdf">https://pugliasviluppo.contrasparenza.it/documenti/allegati/trasparenza/28/cv-sfregola-francesco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24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VOLPI NICOLA</text:p>
          </table:table-cell>
          <table:table-cell office:value-type="string" table:style-name="ce16">
            <text:p>Incarico Verifica finale sulla realizzazione del programma di investimenti (denominate “controllo di I livello”) <text:s/>EuroApi Italy Srl per la commessa: 100.2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5-29T00:00:00" table:style-name="ce17">
            <text:p>29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://www.culturaevita.unimore.it/site/home/news/documento21008346.html">http://www.culturaevita.unimore.it/site/home/news/documento21008346.html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25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MARCIELLO MARIO GREGORIO MASSIMO</text:p>
          </table:table-cell>
          <table:table-cell office:value-type="string" table:style-name="ce16">
            <text:p>Incaricov vrifica finale sulla realizzazione del programma di investimenti (denominate “controllo di I livello”) Antonio Fiore Alimentari S.r.l. 100.4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9T00:00:00" table:style-name="ce17">
            <text:p>29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marciello-mario.pdf">https://pugliasviluppo.contrasparenza.it/documenti/allegati/trasparenza/28/cv-marciello-mario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26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BALDASSARRA ANTONIO</text:p>
          </table:table-cell>
          <table:table-cell office:value-type="string" table:style-name="ce16">
            <text:p>Incarico Verifica finale sulla realizzazione del programma di investimenti (denominate “controllo di I livello”) <text:s/>per le commesse: 100.4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9T00:00:00" table:style-name="ce17">
            <text:p>29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27_2022.pdf">https://pugliasviluppo.contrasparenza.it/documenti/allegati/trasparenza/28/curriculum/2022/PS_227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27/2026</text:p>
          </table:table-cell>
          <table:table-cell office:value-type="string" table:style-name="ce23">
            <text:p>Prof.</text:p>
          </table:table-cell>
          <table:table-cell office:value-type="string" table:style-name="ce24">
            <text:p>TORLONE RICCARDO</text:p>
          </table:table-cell>
          <table:table-cell office:value-type="string" table:style-name="ce16">
            <text:p>Incarico Verifica finale sulla realizzazione del programma di investimenti (denominate “controllo di I livello”) Fincons S.p.A. 100.2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5-29T00:00:00" table:style-name="ce17">
            <text:p>29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torlone.inf.uniroma3.it/cv.html">https://torlone.inf.uniroma3.it/cv.html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28/2026</text:p>
          </table:table-cell>
          <table:table-cell office:value-type="string" table:style-name="ce23">
            <text:p>Ing.</text:p>
          </table:table-cell>
          <table:table-cell office:value-type="string" table:style-name="ce24">
            <text:p>MORGANTE LEONARDO</text:p>
          </table:table-cell>
          <table:table-cell office:value-type="string" table:style-name="ce16">
            <text:p>Incarico Verifica finale sulla realizzazione del programma di investimenti (denominate “controllo di I livello”) <text:s/>EuroApi Italy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9T00:00:00" table:style-name="ce17">
            <text:p>29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113_2022.pdf">https://pugliasviluppo.contrasparenza.it/documenti/allegati/trasparenza/28/curriculum/2022/PS_113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29/2026</text:p>
          </table:table-cell>
          <table:table-cell office:value-type="string" table:style-name="ce23">
            <text:p>Dott. comm.</text:p>
          </table:table-cell>
          <table:table-cell office:value-type="string" table:style-name="ce24">
            <text:p>DI MARTINO MARIO</text:p>
          </table:table-cell>
          <table:table-cell office:value-type="string" table:style-name="ce16">
            <text:p>Incarico Verifica finale sulla realizzazione del programma di investimenti SIR S.P.A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5-29T00:00:00" table:style-name="ce17">
            <text:p>29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20">
            <text:p><text:a xlink:href="https://pugliasviluppo.contrasparenza.it/documenti/allegati/trasparenza/28/cv-di-martino-mario.pdf">https://pugliasviluppo.contrasparenza.it/documenti/allegati/trasparenza/28/cv-di-martino-mario.pdf</text:a></text:p>
          </table:table-cell>
          <table:table-cell table:number-columns-repeated="16374"/>
        </table:table-row>
        <table:table-row table:style-name="ro6">
          <table:table-cell office:value-type="string" table:style-name="ce32">
            <text:p>PS/330/2026</text:p>
          </table:table-cell>
          <table:table-cell office:value-type="string" table:style-name="ce10">
            <text:p>Ing.</text:p>
          </table:table-cell>
          <table:table-cell office:value-type="string" table:style-name="ce22">
            <text:p>BALDASSARRA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Fincons S.p.A. CdP "SMART RIGHTS MANAGEMENT PLATFORM" - Cod prog. P85VAB8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27_2022.pdf">https://pugliasviluppo.contrasparenza.it/documenti/allegati/trasparenza/28/curriculum/2022/PS_227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31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DE SARIO STEFAN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Tinexta Cyber S.p.A. (già CORVALLIS S.R.L.) - CdP "Corvallis 4.0 "- cod. pr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152_2022.pdf">https://pugliasviluppo.contrasparenza.it/documenti/allegati/trasparenza/28/curriculum/2022/PS_152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32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GIACOBAZZI ROBERT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BV Tech S.p.A. - CdP “Suite prodotti CyberSecurity e SOC” - Codice progett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di.univr.it/?ent=persona&amp;id=87">https://www.di.univr.it/?ent=persona&amp;id=87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33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TIANI TIT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OMNITECH S.r.l. 100.3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tito-tiani.pdf">https://pugliasviluppo.contrasparenza.it/documenti/allegati/trasparenza/28/cv-tito-tiani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34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ORGANTE LEONARD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BV Tech S.p.A. - CdP “Suite prodotti CyberSecurity e SOC” - Codice progetto 8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113_2022.pdf">https://pugliasviluppo.contrasparenza.it/documenti/allegati/trasparenza/28/curriculum/2022/PS_113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35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FRATINI LIVAN</text:p>
          </table:table-cell>
          <table:table-cell office:value-type="string" table:style-name="ce16">
            <text:p>Incarico valutazione investimenti STEP ATHENA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240" table:style-name="ce15">
            <text:p>3.240,0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ww.unipa.it/persone/docenti/f/livan.fratini/?pagina=curriculum">https://www.unipa.it/persone/docenti/f/livan.fratini/?pagina=curriculum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36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RAHO GREGOR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Altea Up S.R.L. (proponente) - Resiltech S.R.L. (aderente) - “CdP FED – IES F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69_2022.pdf">https://pugliasviluppo.contrasparenza.it/documenti/allegati/trasparenza/28/curriculum/2022/PS_469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37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BUGGEMI MARCEL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New Gas Technologies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358_2022.pdf">https://pugliasviluppo.contrasparenza.it/documenti/allegati/trasparenza/28/curriculum/2022/PS_35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38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GIUNGATO COSIM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JBA0OF5 O.M.D. De Palo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30_2022.pdf">https://pugliasviluppo.contrasparenza.it/documenti/allegati/trasparenza/28/curriculum/2022/PS_430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39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STUDIO ASSOCIATO CICCARON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NAWXIT6 ITALIAN CUTTING SYSTEMS <text:s/>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3T00:00:00" table:style-name="ce17">
            <text:p>0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iuseppe-ciccarone.pdf">https://pugliasviluppo.contrasparenza.it/documenti/allegati/trasparenza/28/cv-giuseppe-ciccarone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40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ORLANDO BARBAR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W93W572 New Gas Technologies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orlando-barbara.pdf">https://pugliasviluppo.contrasparenza.it/documenti/allegati/trasparenza/28/cv-orlando-barbara.pdf</text:a></text:p>
          </table:table-cell>
          <table:table-cell table:number-columns-repeated="16374"/>
        </table:table-row>
        <table:table-row table:style-name="ro6">
          <table:table-cell office:value-type="string" table:style-name="ce32">
            <text:p>PS/341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VACCA ARCANGE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<text:s text:c="2"/>Fincons S.p.A. CdP "SMART RIGHTS MANAGEMENT PLATFORM" - Cod prog. P85VA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vacca-arcangelo.pdf">https://pugliasviluppo.contrasparenza.it/documenti/allegati/trasparenza/28/cv-vacca-arcangel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42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ROSSI MATTE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<text:s/>EXPERIS S.R.L. - CdP "KEIRETSU" - cod. prog. V9UFIL5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rossi-matteo.pdf">https://pugliasviluppo.contrasparenza.it/documenti/allegati/trasparenza/28/cv-rossi-matte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43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PELLEGRINO COSIM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444Q6U8 PolyCrystalLine CDMO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8_2022.pdf">https://pugliasviluppo.contrasparenza.it/documenti/allegati/trasparenza/28/curriculum/2022/PS_4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44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ADARO <text:s/>PIER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GR.A.M.M. S.r.l (II progetto) - FND2JL2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8.5" table:style-name="ce15">
            <text:p>3.208,5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1/PS_434_2021.pdf">https://pugliasviluppo.contrasparenza.it/documenti/allegati/trasparenza/28/curriculum/2021/PS_434_2021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45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CERVELLI MICHEL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GR.A.M.M. S.r.l (II progetto) FND2JL2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8.5" table:style-name="ce15">
            <text:p>3.208,5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-v-michele-cervelli.pdf">https://pugliasviluppo.contrasparenza.it/documenti/allegati/trasparenza/28/c-v-michele-cervelli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46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CAGNAZZI RAFFAELE</text:p>
          </table:table-cell>
          <table:table-cell office:value-type="string" table:style-name="ce16">
            <text:p>Incarico di perizia attestante la cantierabilità dell’iniziativa – Istanza di accesso e progetto definitivo ATHENA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348_2022.pdf">https://pugliasviluppo.contrasparenza.it/documenti/allegati/trasparenza/28/curriculum/2022/PS_34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47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ESSE INGEGNERIA SRL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FORM DESIGN - DYXONV0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esse-ingegneria-new-2024.pdf">https://pugliasviluppo.contrasparenza.it/documenti/allegati/trasparenza/28/cv-esse-ingegneria-new-2024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48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TARANTINI VIRGINIA</text:p>
          </table:table-cell>
          <table:table-cell office:value-type="string" table:style-name="ce16">
            <text:p>Incarico di perizia attestante la cantierabilità dell’iniziativa – Istanza di accesso e progetto definitivo Elmod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5">
            <text:p>3.600,0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urriculum/2022/PS_377_2022.pdf">https://pugliasviluppo.contrasparenza.it/documenti/allegati/trasparenza/28/curriculum/2022/PS_377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49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ANTONELLI GIANLUCA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- FORM DESIGN - DYXONV0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6-04T00:00:00" table:style-name="ce17">
            <text:p>0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sannio.it/sites/default/files/sito/ateneo/amministrazione/avvisi/uo-personale-docenti-e-ricercatori/it/antonelli%20curriculum_0.pdf">https://www.unisannio.it/sites/default/files/sito/ateneo/amministrazione/avvisi/uo-personale-docenti-e-ricercatori/it/antonelli%20curriculum_0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50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ONOPOLI LUC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UPGRADING SERVICES SPA - 7RWQ531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5T00:00:00" table:style-name="ce17">
            <text:p>05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82_2022.pdf">https://pugliasviluppo.contrasparenza.it/documenti/allegati/trasparenza/28/curriculum/2022/PS_282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51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DI BONA GIAN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Edilportale.Com S.p.A. (II progetto) - B2PVEA8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5T00:00:00" table:style-name="ce17">
            <text:p>05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archivio.unicas.it/media/2620079/curriculum_vitae_DiBona.pdf">https://archivio.unicas.it/media/2620079/curriculum_vitae_DiBon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52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CARRABS GIANLUC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Edilportale.Com S.p.A. (II progetto) - B2PVEA8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5T00:00:00" table:style-name="ce17">
            <text:p>05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carrabs-gianluca.pdf">https://pugliasviluppo.contrasparenza.it/documenti/allegati/trasparenza/28/cv-carrabs-gianluca.pdf</text:a></text:p>
          </table:table-cell>
          <table:table-cell table:number-columns-repeated="16374"/>
        </table:table-row>
        <table:table-row table:style-name="ro6">
          <table:table-cell office:value-type="string" table:style-name="ce32">
            <text:p>PS/353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CORTESI AGOSTIN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ENGINEERING INGEGNERIA INFORMATICA S.P.A. - CdP "SMART SENSE 4.0 STRUMENTI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6-08T00:00:00" table:style-name="ce17">
            <text:p>08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ve.it/data/persone/5591776/curriculum">https://www.unive.it/data/persone/5591776/curriculum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54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GRIMA DEBORAH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<text:s/>EuroApi Italy Srl WF3QUH1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6-08T00:00:00" table:style-name="ce17">
            <text:p>08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rima.pdf">https://pugliasviluppo.contrasparenza.it/documenti/allegati/trasparenza/28/cv-grim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55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ONTEFORTE OREST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<text:s/>Dedalus S.P.A. - Cooperativa Edp La Traccia, Coop a responsabilità limitat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08T00:00:00" table:style-name="ce17">
            <text:p>08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94_2022.pdf">https://pugliasviluppo.contrasparenza.it/documenti/allegati/trasparenza/28/curriculum/2022/PS_294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56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SCHIRIZZI ORONZO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<text:s/>Dedalus S.P.A. - Cooperativa Edp La Traccia, Coop a responsabilità limi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5">
            <text:p>3.850,20</text:p>
          </table:table-cell>
          <table:table-cell office:value-type="date" office:date-value="2026-06-08T00:00:00" table:style-name="ce17">
            <text:p>08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schirizzi-oronzo.pdf">https://pugliasviluppo.contrasparenza.it/documenti/allegati/trasparenza/28/cv-schirizzi-oronz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57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GIORGINI 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EXPERIS S.R.L. - CdP "KEIRETSU" - cod. prog. V9UFIL5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6-08T00:00:00" table:style-name="ce17">
            <text:p>08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ebapps.unitn.it/du/it/Persona/PER0004739/Curriculum">https://webapps.unitn.it/du/it/Persona/PER0004739/Curriculum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58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NARDONE ROBERTO</text:p>
          </table:table-cell>
          <table:table-cell office:value-type="string" table:style-name="ce16">
            <text:p>VALUTAZIONE CONTENUTO INNOVATIVO E CONGRUITA' ATTIVI IMMATERIALI - PROTT.675, 680, 681, 685, 686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40" table:style-name="ce15">
            <text:p>4.240,00</text:p>
          </table:table-cell>
          <table:table-cell office:value-type="date" office:date-value="2026-06-08T00:00:00" table:style-name="ce17">
            <text:p>08/06/2026</text:p>
          </table:table-cell>
          <table:table-cell office:value-type="date" office:date-value="2026-07-15T00:00:00" table:style-name="ce21">
            <text:p>15/07/2026</text:p>
          </table:table-cell>
          <table:table-cell office:value-type="string" table:style-name="ce19">
            <text:p><text:a xlink:href="https://www.uniparthenope.it/Portale-Ateneo/organigramma/51342">https://www.uniparthenope.it/Portale-Ateneo/organigramma/51342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59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LAURENZI SUSANNA</text:p>
          </table:table-cell>
          <table:table-cell office:value-type="string" table:style-name="ce16">
            <text:p>Incarico valutazione prog. definitivo R&amp;S LEONARDO - SOCIETA' PER AZIONI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484" table:style-name="ce15">
            <text:p>1.484,00</text:p>
          </table:table-cell>
          <table:table-cell office:value-type="date" office:date-value="2026-06-08T00:00:00" table:style-name="ce17">
            <text:p>08/06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research.uniroma1.it/researcher/df12fdea50c5942f487b10a04083d84476e19b77fc65b16e032965c7">https://research.uniroma1.it/researcher/df12fdea50c5942f487b10a04083d84476e19b77fc65b16e032965c7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61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EDOGNI LUCA</text:p>
          </table:table-cell>
          <table:table-cell office:value-type="string" table:style-name="ce16">
            <text:p>Incarico valutazione Innovazione ZAFFIRO S.R.L. - TACCO DI PUGLIA SRL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332" table:style-name="ce15">
            <text:p>2.332,00</text:p>
          </table:table-cell>
          <table:table-cell office:value-type="date" office:date-value="2026-06-09T00:00:00" table:style-name="ce17">
            <text:p>09/06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unimore.unifind.cineca.it/v1/dataservice/files/ugovcv/BEDOGNI_Luca_it_10597.pdf">https://unimore.unifind.cineca.it/v1/dataservice/files/ugovcv/BEDOGNI_Luca_it_10597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62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GAGGERO GIOVANNI BATTISTA</text:p>
          </table:table-cell>
          <table:table-cell office:value-type="string" table:style-name="ce16">
            <text:p>VERIFICA FINALE SPESE RENDICONTATE PROT.387 OPERA ONE SRL, PROT. 336 TRADING &amp; MARKETING SRL, PROT. 352 IMMOVARE SRL, PROT, 43 SYNTEMA SRL, PROT. 407 P2M SRL E PROT. 287 SHE TOWER SR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84" table:style-name="ce15">
            <text:p>2.584,00</text:p>
          </table:table-cell>
          <table:table-cell office:value-type="date" office:date-value="2026-06-09T00:00:00" table:style-name="ce17">
            <text:p>09/06/2026</text:p>
          </table:table-cell>
          <table:table-cell office:value-type="date" office:date-value="2026-10-29T00:00:00" table:style-name="ce21">
            <text:p>29/10/2026</text:p>
          </table:table-cell>
          <table:table-cell office:value-type="string" table:style-name="ce19">
            <text:p><text:a xlink:href="https://rubrica.unige.it/static/cv/VktGW1tt_cv_it.pdf?ts=1753313354">https://rubrica.unige.it/static/cv/VktGW1tt_cv_it.pdf?ts=1753313354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63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DI MARCO ANTINISCA</text:p>
          </table:table-cell>
          <table:table-cell office:value-type="string" table:style-name="ce16">
            <text:p>Incarico valutazione innovazione ict - consulenze Istanze minipiaturismo da 244 a 253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40" table:style-name="ce15">
            <text:p>4.240,00</text:p>
          </table:table-cell>
          <table:table-cell office:value-type="date" office:date-value="2026-06-09T00:00:00" table:style-name="ce17">
            <text:p>09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disim.univaq.it/AntiniscaDiMarco">https://www.disim.univaq.it/AntiniscaDiMarco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64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RAUCH ERWIN</text:p>
          </table:table-cell>
          <table:table-cell office:value-type="string" table:style-name="ce16">
            <text:p>Incarico valutazione investimenti STEP Elmod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12" table:style-name="ce15">
            <text:p>4.212,00</text:p>
          </table:table-cell>
          <table:table-cell office:value-type="date" office:date-value="2026-06-09T00:00:00" table:style-name="ce17">
            <text:p>09/06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www.unibz.it/it/faculties/engineering/academic-staff/person/17786-erwin-rauch">https://www.unibz.it/it/faculties/engineering/academic-staff/person/17786-erwin-rauch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65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CACCIAMANI CLAUDIO</text:p>
          </table:table-cell>
          <table:table-cell office:value-type="string" table:style-name="ce16">
            <text:p>Presidente <text:s/>Commissione di Gara.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16">
            <text:p>INTUITU PERSONAE</text:p>
            <text:p/>
          </table:table-cell>
          <table:table-cell office:value-type="float" office:value="5000" table:style-name="ce15">
            <text:p>5.000,00</text:p>
          </table:table-cell>
          <table:table-cell office:value-type="date" office:date-value="2026-06-10T00:00:00" table:style-name="ce17">
            <text:p>10/06/2026</text:p>
          </table:table-cell>
          <table:table-cell office:value-type="date" office:date-value="2026-06-10T00:00:00" table:style-name="ce21">
            <text:p>10/06/2026</text:p>
          </table:table-cell>
          <table:table-cell office:value-type="string" table:style-name="ce19">
            <text:p><text:a xlink:href="https://personale.unipr.it/it/ugovdocenti/person/20120">https://personale.unipr.it/it/ugovdocenti/person/20120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66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MORINI GIAN LUCA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New Gas Technologies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6-10T00:00:00" table:style-name="ce17">
            <text:p>10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bo.it/sitoweb/gianluca.morini3/cv-en">https://www.unibo.it/sitoweb/gianluca.morini3/cv-en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68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RAVIN ALBERTO</text:p>
          </table:table-cell>
          <table:table-cell office:value-type="string" table:style-name="ce16">
            <text:p>Incarico valutazione investimenti STEP Isotron srl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6-12T00:00:00" table:style-name="ce17">
            <text:p>1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mib.it/alberto-bravin">https://www.unimib.it/alberto-bravin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69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CALIA ANTON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Imprese JBA0OF5 O.M.D. De Palo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12T00:00:00" table:style-name="ce17">
            <text:p>1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0/PS_234_2020.pdf">https://pugliasviluppo.contrasparenza.it/documenti/allegati/trasparenza/28/curriculum/2020/PS_234_2020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70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LOIANNO GIUSEPPE</text:p>
          </table:table-cell>
          <table:table-cell office:value-type="string" table:style-name="ce16">
            <text:p>Incarico per la valutazione della portata innovativa in ambito ICT istanze da 254 a 263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56" table:style-name="ce15">
            <text:p>4.956,00</text:p>
          </table:table-cell>
          <table:table-cell office:value-type="date" office:date-value="2026-06-12T00:00:00" table:style-name="ce17">
            <text:p>1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://wpage.unina.it/giuseppe.loianno/cv_loianno_us_format.pdf">http://wpage.unina.it/giuseppe.loianno/cv_loianno_us_format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71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VINCINI MAURIZIO</text:p>
          </table:table-cell>
          <table:table-cell office:value-type="string" table:style-name="ce16">
            <text:p>Incarico per la valutazione degli investimenti in Innovazione in ambito ICT istanze da 264 a 274 MiniPIA Turism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6-12T00:00:00" table:style-name="ce17">
            <text:p>1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unimore.unifind.cineca.it/v1/dataservice/files/ugovcv/VINCINI_Maurizio_it_22107.pdf">https://unimore.unifind.cineca.it/v1/dataservice/files/ugovcv/VINCINI_Maurizio_it_22107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72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CHIACCHIO PASQUALE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- L.G.H. S.r.l. - cod. prog. ZRPDDW1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6-12T00:00:00" table:style-name="ce17">
            <text:p>1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ocenti.unisa.it/001888/curriculum">https://docenti.unisa.it/001888/curriculum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73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DE MATTEIS GIOVANNI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LGH S.R.L. - cod. prog. ZRPDDW1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6-12T00:00:00" table:style-name="ce17">
            <text:p>1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e-matteis-giovanni.pdf">https://pugliasviluppo.contrasparenza.it/documenti/allegati/trasparenza/28/cv-de-matteis-giovanni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75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LEUZZI FRANCES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-Cantine 2 Palme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15T00:00:00" table:style-name="ce17">
            <text:p>15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92_2022.pdf">https://pugliasviluppo.contrasparenza.it/documenti/allegati/trasparenza/28/curriculum/2022/PS_292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76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ARDITO LUCA</text:p>
          </table:table-cell>
          <table:table-cell office:value-type="string" table:style-name="ce16">
            <text:p>Incarico per la valutazione degli investimenti in Innovazione in ambito ICT istanze da 275 a 286 MiniPIA Turism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6-16T00:00:00" table:style-name="ce17">
            <text:p>16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softeng.polito.it/ardito/cv.html">https://softeng.polito.it/ardito/cv.html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77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D'AGOSTINO DANIELE</text:p>
          </table:table-cell>
          <table:table-cell office:value-type="string" table:style-name="ce16">
            <text:p>Incarico per la valutazione degli investimenti in Innovazione in ambito ICT delle istanze da 287 a 295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16" table:style-name="ce15">
            <text:p>3.816,00</text:p>
          </table:table-cell>
          <table:table-cell office:value-type="date" office:date-value="2026-06-16T00:00:00" table:style-name="ce17">
            <text:p>16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rubrica.unige.it/static/cv/UkNAXFpq_cv_it.pdf?ts=1669264446">https://rubrica.unige.it/static/cv/UkNAXFpq_cv_it.pdf?ts=1669264446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78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CALO' GIUSEPP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MEDIATICA SPA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16T00:00:00" table:style-name="ce17">
            <text:p>16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calo-giuseppa.pdf">https://pugliasviluppo.contrasparenza.it/documenti/allegati/trasparenza/28/cv-calo-giusepp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79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GIACOBAZZI ROBERT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Dedalus S.P.A. - Cooperativa Edp La Traccia, Coop a responsabilità limitat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6-16T00:00:00" table:style-name="ce17">
            <text:p>16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://profs.sci.univr.it/~giaco/cv.html">http://profs.sci.univr.it/~giaco/cv.html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80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CHIONNA ANNA MARIA P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Cantine 2 Palme – cod. progetto UYOKNN8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16T00:00:00" table:style-name="ce17">
            <text:p>16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chionna-amp.pdf">https://pugliasviluppo.contrasparenza.it/documenti/allegati/trasparenza/28/cv-chionna-amp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81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MARCONI EMANUELE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 - GR.A.M.M. Sr.l. (II progetto)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6-17T00:00:00" table:style-name="ce17">
            <text:p>17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://docenti.unimol.it/cv/marconi_it.pdf">http://docenti.unimol.it/cv/marconi_it.pdf</text:a></text:p>
          </table:table-cell>
          <table:table-cell table:number-columns-repeated="16374"/>
        </table:table-row>
        <table:table-row table:style-name="ro6">
          <table:table-cell office:value-type="string" table:style-name="ce32">
            <text:p>PS/382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ALBANESE MASSIM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<text:s/>ENGINEERING INGEGNERIA INFORMATICA S.P.A. <text:s/>- CdP "SMART SENSE 4.0 STRUMENTI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17T00:00:00" table:style-name="ce17">
            <text:p>17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0/PS_336_2020.pdf">https://pugliasviluppo.contrasparenza.it/documenti/allegati/trasparenza/28/curriculum/2020/PS_336_2020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83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DE MASI 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LGH S.r.l. - Codice Progetto ZRPDDW1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6-17T00:00:00" table:style-name="ce17">
            <text:p>17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29_2022.pdf">https://pugliasviluppo.contrasparenza.it/documenti/allegati/trasparenza/28/curriculum/2022/PS_529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84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PANTALEO GIUSEPP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OMNITECH 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18T00:00:00" table:style-name="ce17">
            <text:p>18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47_2022.pdf">https://pugliasviluppo.contrasparenza.it/documenti/allegati/trasparenza/28/curriculum/2022/PS_447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85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ARLETTA MASSIMILIANO</text:p>
          </table:table-cell>
          <table:table-cell office:value-type="string" table:style-name="ce16">
            <text:p>VALUTAZIONE CONTENUTO INNOVATIVO E CONGRUITA' ATTIVI IMMATERIALI - PROT.679 PER VERIFICA PROGETTI PRELIM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648" table:style-name="ce15">
            <text:p>648,00</text:p>
          </table:table-cell>
          <table:table-cell office:value-type="date" office:date-value="2026-06-18T00:00:00" table:style-name="ce17">
            <text:p>18/06/2026</text:p>
          </table:table-cell>
          <table:table-cell office:value-type="date" office:date-value="2026-07-17T00:00:00" table:style-name="ce21">
            <text:p>17/07/2026</text:p>
          </table:table-cell>
          <table:table-cell office:value-type="string" table:style-name="ce19">
            <text:p><text:a xlink:href="https://www.uniroma3.it/persone/ckZ2ZSs1MWFyZjBaUk1HZUIvWkNpeHE4VmI3ejhQckwzcWM0T3hyYjg3TT0=/">https://www.uniroma3.it/persone/ckZ2ZSs1MWFyZjBaUk1HZUIvWkNpeHE4VmI3ejhQckwzcWM0T3hyYjg3TT0=/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86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DISTANTE COSIMO</text:p>
          </table:table-cell>
          <table:table-cell office:value-type="string" table:style-name="ce16">
            <text:p>VALUTAZIONE CONTENUTO INNOVATIVO E CONGRUITA' ATTIVI IMMATERIALI TECNONIDI JTF TARANTO- PROTT. 7 - 8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28" table:style-name="ce15">
            <text:p>2.928,00</text:p>
          </table:table-cell>
          <table:table-cell office:value-type="date" office:date-value="2026-06-18T00:00:00" table:style-name="ce17">
            <text:p>18/06/2026</text:p>
          </table:table-cell>
          <table:table-cell office:value-type="date" office:date-value="2026-07-17T00:00:00" table:style-name="ce21">
            <text:p>17/07/2026</text:p>
          </table:table-cell>
          <table:table-cell office:value-type="string" table:style-name="ce19">
            <text:p><text:a xlink:href="https://www.unisalento.it/scheda-utente/-/people/cosimo.distante">https://www.unisalento.it/scheda-utente/-/people/cosimo.distante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87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GRASSI SABRIN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Vista Ostuni Società Benefit- cod. progetto YU8O154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6-18T00:00:00" table:style-name="ce17">
            <text:p>18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rassi-sabrina.pdf">https://pugliasviluppo.contrasparenza.it/documenti/allegati/trasparenza/28/cv-grassi-sabrin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88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FERSINI FABIO ELV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<text:s/>ENGINEERING INGEGNERIA INFORMATICA S.P.A. <text:s/>- CdP "SMART SENSE 4.0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18T00:00:00" table:style-name="ce17">
            <text:p>18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fersini-fabio-elvio.pdf">https://pugliasviluppo.contrasparenza.it/documenti/allegati/trasparenza/28/cv-fersini-fabio-elvi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89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DE MASI 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EXPERIS S.R.L. - CdP "KEIRETSU" - cod. prog. V9UFIL5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19T00:00:00" table:style-name="ce17">
            <text:p>19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29_2022.pdf">https://pugliasviluppo.contrasparenza.it/documenti/allegati/trasparenza/28/curriculum/2022/PS_529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90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FENU GIANNI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Tinexta Cyber S.p.A. (già CORVALLIS S.R.L.)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6-19T00:00:00" table:style-name="ce17">
            <text:p>19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eb.unica.it/unica/it/ateneo_s07_ss01_sss01.page?contentId=SHD30371">https://web.unica.it/unica/it/ateneo_s07_ss01_sss01.page?contentId=SHD30371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91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FINO DEBORA</text:p>
          </table:table-cell>
          <table:table-cell office:value-type="string" table:style-name="ce16">
            <text:p>Incarico per la verifica finale sulla realizzazione del programma di investimenti in R&amp;S/Innovazione Sir S.p.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5-22T00:00:00" table:style-name="ce17">
            <text:p>22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polito.it/personale?p=003061">https://www.polito.it/personale?p=003061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92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CORDINER STEFANO</text:p>
          </table:table-cell>
          <table:table-cell office:value-type="string" table:style-name="ce16">
            <text:p>Incarico valutazione scientifica PIAJ001529 - ENERSILK BATTERY -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6-22T00:00:00" table:style-name="ce17">
            <text:p>2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idattica-2000.archived.uniroma2.it/MacchineA&amp;T/deposito/CV_Stefano_Cordiner_nov_08.pdf">https://didattica-2000.archived.uniroma2.it/MacchineA&amp;T/deposito/CV_Stefano_Cordiner_nov_08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393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SNIDARO LAURO</text:p>
          </table:table-cell>
          <table:table-cell office:value-type="string" table:style-name="ce16">
            <text:p>Valutazione innovazione Minipia Taranto pratiche da 14 a 23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40" table:style-name="ce15">
            <text:p>4.240,00</text:p>
          </table:table-cell>
          <table:table-cell office:value-type="date" office:date-value="2026-06-22T00:00:00" table:style-name="ce17">
            <text:p>2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users.dimi.uniud.it/~lauro.snidaro/Download/Curriculum_DIMI.pdf">https://users.dimi.uniud.it/~lauro.snidaro/Download/Curriculum_DIMI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94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CONVERTINI ALFREDO MAR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<text:s text:c="2"/>Altea UP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22T00:00:00" table:style-name="ce17">
            <text:p>2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convertini-alfredo-maria.pdf">https://pugliasviluppo.contrasparenza.it/documenti/allegati/trasparenza/28/cv-convertini-alfredo-mari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95/2026</text:p>
          </table:table-cell>
          <table:table-cell office:value-type="string" table:style-name="ce23">
            <text:p>Arch.</text:p>
          </table:table-cell>
          <table:table-cell office:value-type="string" table:style-name="ce31">
            <text:p>VILLANI ENNIO LUIGI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Vista Ostuni Società Benefit srl- cod. progetto YU8O154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6-22T00:00:00" table:style-name="ce17">
            <text:p>22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villani-ennio-luigi.pdf">https://pugliasviluppo.contrasparenza.it/documenti/allegati/trasparenza/28/cv-villani-ennio-luigi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396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PRENCIPE GIUSEPP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RARO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6-23T00:00:00" table:style-name="ce17">
            <text:p>2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rencipe-giuseppe-dott-comm-505-2023.pdf">https://pugliasviluppo.contrasparenza.it/documenti/allegati/trasparenza/28/cv-prencipe-giuseppe-dott-comm-505-2023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97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NEMBROTTE MENNA VALER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Soluzioni Prodotti Sistemi Srl (II progetto) - Codice Progetto 2LAKH92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23T00:00:00" table:style-name="ce17">
            <text:p>2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valerio-nembrotte-menna.pdf">https://pugliasviluppo.contrasparenza.it/documenti/allegati/trasparenza/28/cv-valerio-nembrotte-menn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98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VENTURA 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SUPRE SRL- cod. prog. R9CANV6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23T00:00:00" table:style-name="ce17">
            <text:p>2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ventura-paolo.pdf">https://pugliasviluppo.contrasparenza.it/documenti/allegati/trasparenza/28/cv-ventura-paol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399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CARBONARA CLAUD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Supre S.r.l. - Codice Progetto R9CANV6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23T00:00:00" table:style-name="ce17">
            <text:p>2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00_2022.pdf">https://pugliasviluppo.contrasparenza.it/documenti/allegati/trasparenza/28/curriculum/2022/PS_500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00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D'ADDONA <text:s/>DORIANA MARILENA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 - R&amp;S/Innovazione SUPRE SRL - cod. prog. R9CANV6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6-23T00:00:00" table:style-name="ce17">
            <text:p>23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docenti.unina.it/teacher/444f5249414e41204d4152494c454e4144274144444f4e41444444444e4d36344d3432433238304b/profile/references">https://www.docenti.unina.it/teacher/444f5249414e41204d4152494c454e4144274144444f4e41444444444e4d36344d3432433238304b/profile/references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01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EGHI ALESSANDRO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 - UPGRADING SERVICES SP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6-24T00:00:00" table:style-name="ce17">
            <text:p>24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pd.it/contatti/alessandro.beghi">https://www.unipd.it/contatti/alessandro.beghi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02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CAMASSA FEDERI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<text:s/>Tinexta Cyber S.p.A. - cod. prog. Y27GYF2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25T00:00:00" table:style-name="ce17">
            <text:p>25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federico-camassa.pdf">https://pugliasviluppo.contrasparenza.it/documenti/allegati/trasparenza/28/cv-federico-camass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03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Studio commerciale De Monte Serafina e Michel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<text:s/>BV Tech S.p.A. - Codice Progetto 8XVVWP2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6-25T00:00:00" table:style-name="ce17">
            <text:p>25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e-monte-michele.pdf">https://pugliasviluppo.contrasparenza.it/documenti/allegati/trasparenza/28/cv-de-monte-michele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04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PAGAZZO DOMENI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UPGRADING SERVICES SPA - cod. prog. 7RWQ531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2" table:style-name="ce15">
            <text:p>1.925,20</text:p>
          </table:table-cell>
          <table:table-cell office:value-type="date" office:date-value="2026-06-25T00:00:00" table:style-name="ce17">
            <text:p>25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agazzo.pdf">https://pugliasviluppo.contrasparenza.it/documenti/allegati/trasparenza/28/cv-pagazzo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05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ARDITO LUCA</text:p>
          </table:table-cell>
          <table:table-cell office:value-type="string" table:style-name="ce16">
            <text:p>Incarico valutazione investimenti STEP Avvale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6-26T00:00:00" table:style-name="ce17">
            <text:p>26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polito.it/personale?p=023270">https://www.polito.it/personale?p=023270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06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CIANCI EDMONDO</text:p>
          </table:table-cell>
          <table:table-cell office:value-type="string" table:style-name="ce16">
            <text:p>Incarico di perizia attestante la cantierabilità dell’iniziativa – Istanza di accesso e progetto definitivo Farmalabor Srl <text:s/>- 21782FAF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6-26T00:00:00" table:style-name="ce17">
            <text:p>26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edmondo-cianci.pdf">https://pugliasviluppo.contrasparenza.it/documenti/allegati/trasparenza/28/cv-edmondo-cianci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07/2026</text:p>
          </table:table-cell>
          <table:table-cell office:value-type="string" table:style-name="ce23">
            <text:p>Arch.</text:p>
          </table:table-cell>
          <table:table-cell office:value-type="string" table:style-name="ce31">
            <text:p>LOVAGLIO FAB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-Trifoglio rosso srl - cod. progetto P0301P4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8.5" table:style-name="ce15">
            <text:p>3.208,50</text:p>
          </table:table-cell>
          <table:table-cell office:value-type="date" office:date-value="2026-06-29T00:00:00" table:style-name="ce17">
            <text:p>29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lovaglio-fabio.pdf">https://pugliasviluppo.contrasparenza.it/documenti/allegati/trasparenza/28/cv-lovaglio-fabi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08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SANGIORGI CESARE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-PAM Produzioni Asfalti Meridionali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6-30T00:00:00" table:style-name="ce17">
            <text:p>30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bo.it/sitoweb/cesare.sangiorgi4">https://www.unibo.it/sitoweb/cesare.sangiorgi4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09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IDEAMLAB- STUDIO ASSOCIATO DI INGEGNER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I.D.S. Ingegneria Dei Sistemi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30T00:00:00" table:style-name="ce17">
            <text:p>30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73_2022.pdf">https://pugliasviluppo.contrasparenza.it/documenti/allegati/trasparenza/28/curriculum/2022/PS_73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10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TARANTINI VIRGIN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SERVIZI LOCALI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6-30T00:00:00" table:style-name="ce17">
            <text:p>30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377_2022.pdf">https://pugliasviluppo.contrasparenza.it/documenti/allegati/trasparenza/28/curriculum/2022/PS_377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11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DELLA CORTE FRANCESCO GIUSEPPE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Cristalsud S.r.l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6-30T00:00:00" table:style-name="ce17">
            <text:p>30/06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docenti.unina.it/teacher/4652414e434553434f20474955534550504544454c4c4120434f525445444c4c464e4336314c32394739303255/profile/cv">https://www.docenti.unina.it/teacher/4652414e434553434f20474955534550504544454c4c4120434f525445444c4c464e4336314c32394739303255/profile/cv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13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FRATERNALI PIERO</text:p>
          </table:table-cell>
          <table:table-cell office:value-type="string" table:style-name="ce16">
            <text:p>Incarico valutazione STEP R&amp;S/Consulenze AVMECH AUTOMATION &amp; ROBOTICS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onlineservices.polimi.it/manifesti/manifesti/controller/ricerche/RicercaPerDocentiPublic.do?evn_PRODOTTI=evento&amp;lang=IT&amp;k_doc=70248">https://onlineservices.polimi.it/manifesti/manifesti/controller/ricerche/RicercaPerDocentiPublic.do?evn_PRODOTTI=evento&amp;lang=IT&amp;k_doc=70248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15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PERRONE FRANCESCO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SERVIZI LOCALI S.p.A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errone-f.pdf">https://pugliasviluppo.contrasparenza.it/documenti/allegati/trasparenza/28/cv-perrone-f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16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PREVIDI FABIO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- ITALIAN CUTTING SYSTEMS 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trasparenza.unibg.it/sites/trasparenza/files/trasparenza/previdi_-_cv_pubb_feb_25.pdf">https://trasparenza.unibg.it/sites/trasparenza/files/trasparenza/previdi_-_cv_pubb_feb_25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17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ADARO <text:s/>PIER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<text:s/>Exprivia S.P.A. - CdP "Secure Safe Apulia" - Cod. prog. 6ESURE5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1/PS_434_2021.pdf">https://pugliasviluppo.contrasparenza.it/documenti/allegati/trasparenza/28/curriculum/2021/PS_434_2021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18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NARDELLI ENRICO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-Soluzioni Prodotti Sistemi Srl (II progetto) - cod. prog. 2LAKH92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forumpa.it/archivio/speaker/14550-enrico-nardelli/">https://www.forumpa.it/archivio/speaker/14550-enrico-nardelli/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19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DELZANNO GIORGIO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-Edilportale.Com S.p.A. (II progetto) - cod. prog. B2PVEA8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rubrica.unige.it/personale/VUZCWFho">https://rubrica.unige.it/personale/VUZCWFho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20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NARDI DANIELE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Teicom Sistemi Srl - YCAULA3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diag.uniroma1.it/users/daniele_nardi">https://www.diag.uniroma1.it/users/daniele_nardi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21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AFFATATO MAR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FORM DESIGN- Codice Progetto DYXONV0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0/PS_199_2020.pdf">https://pugliasviluppo.contrasparenza.it/documenti/allegati/trasparenza/28/curriculum/2020/PS_199_2020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22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STUDIO ASSOCIATO IDEA DI FAZZI G. &amp;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Links Management and Technology S.p.A./Commedia S.r.l. - Codice Progetto 8LO7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39_2022.pdf">https://pugliasviluppo.contrasparenza.it/documenti/allegati/trasparenza/28/curriculum/2022/PS_39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23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CAPODIECI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Koinè Bologna S.r.l. — CdP “VAI2C” — codice progetto MGDUZD5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1T00:00:00" table:style-name="ce17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120_2022.pdf">https://pugliasviluppo.contrasparenza.it/documenti/allegati/trasparenza/28/curriculum/2022/PS_120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24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LS LEXJUS SINACTA BARI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 VALLE FIORITA cod progetto 8QUM6H4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1/PS_229_2021.pdf">https://pugliasviluppo.contrasparenza.it/documenti/allegati/trasparenza/28/curriculum/2021/PS_229_2021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25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RUTIGLIANO DOMENI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Nigro Diagnostic Systems S.r.l. cod. progetto 5NODBE2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rutigliano-domenico.pdf">https://pugliasviluppo.contrasparenza.it/documenti/allegati/trasparenza/28/cv-rutigliano-domenico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26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STUDIO ASSOCIATO IDEA DI FAZZI G. &amp;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IXMEDIA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39_2022.pdf">https://pugliasviluppo.contrasparenza.it/documenti/allegati/trasparenza/28/curriculum/2022/PS_39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27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SANTORO GIOVANNI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 COD. PROGETTO TJQSTS4 Cortus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santoro-giovanni.pdf">https://pugliasviluppo.contrasparenza.it/documenti/allegati/trasparenza/28/cv-santoro-giovanni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28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MERIALDO <text:s/>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COD. PROGETTO MGDUZD5 Koinè Bologna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gasi.uniroma3.it/curriculum/16865876242023-03-09%20Europass%20CV%20-%20no%20signature%20-%20Paolo%20Merialdo.pdf">https://dgasi.uniroma3.it/curriculum/16865876242023-03-09%20Europass%20CV%20-%20no%20signature%20-%20Paolo%20Meriald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29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MERIALDO <text:s/>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PIRELLI DIGITAL SOLUTIONS S.R.L. Codice Pratica P55IXD6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gasi.uniroma3.it/curriculum/16865876242023-03-09%20Europass%20CV%20-%20no%20signature%20-%20Paolo%20Merialdo.pdf">https://dgasi.uniroma3.it/curriculum/16865876242023-03-09%20Europass%20CV%20-%20no%20signature%20-%20Paolo%20Meriald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30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RUSSO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TJQSTS4 Cortus S.R.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18_2022.pdf">https://pugliasviluppo.contrasparenza.it/documenti/allegati/trasparenza/28/curriculum/2022/PS_1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31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ORGANTE ROC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IFNIMP2 - EKA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0/PS_283_2020.pdf">https://pugliasviluppo.contrasparenza.it/documenti/allegati/trasparenza/28/curriculum/2020/PS_283_2020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32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GIANCANE ANN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 COD.PROG. IFNIMP2-EKA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iancane-anna.pdf">https://pugliasviluppo.contrasparenza.it/documenti/allegati/trasparenza/28/cv-giancane-ann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33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DE SARIO STEFAN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. prog. 8QUM6H4 -VALLE FIORIT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152_2022.pdf">https://pugliasviluppo.contrasparenza.it/documenti/allegati/trasparenza/28/curriculum/2022/PS_152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34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ORCIANO INGEGNERIA SRL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. progetto K3GS3L7-SPINE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5">
            <text:p>3.850,2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58_2022.pdf">https://pugliasviluppo.contrasparenza.it/documenti/allegati/trasparenza/28/curriculum/2022/PS_45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36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DE MICHELE STEFAN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codice progetto 78M4CM5 lachifarma srl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2T00:00:00" table:style-name="ce17">
            <text:p>0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e-michele-stefania.pdf">https://pugliasviluppo.contrasparenza.it/documenti/allegati/trasparenza/28/cv-de-michele-stefania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37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POTI' GIORGIO</text:p>
          </table:table-cell>
          <table:table-cell office:value-type="string" table:style-name="ce16">
            <text:p>Incarico Verifica finale sulla realizzazione del programma di investimenti SIR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1/PS_54_2021.pdf">https://pugliasviluppo.contrasparenza.it/documenti/allegati/trasparenza/28/curriculum/2021/PS_54_2021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38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RANIERI EMILIO</text:p>
          </table:table-cell>
          <table:table-cell office:value-type="string" table:style-name="ce16">
            <text:p>Incarico di perizia attestante la cantierabilità dell’iniziativa – Istanza di accesso e progetto definitivo COSMICS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0_2022.pdf">https://pugliasviluppo.contrasparenza.it/documenti/allegati/trasparenza/28/curriculum/2022/PS_20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39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MANDURINO MAR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codice progetto K3GS3L7 - SPINEL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5">
            <text:p>3.850,2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marco-mandurino.pdf">https://pugliasviluppo.contrasparenza.it/documenti/allegati/trasparenza/28/cv-marco-mandurin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0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SANTANTONIO LUISA MARIA ANTONELL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Links Management and Technology S.p.A./Commedia S.r.l. - Codice Progett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santantonio-luisa.pdf">https://pugliasviluppo.contrasparenza.it/documenti/allegati/trasparenza/28/cv-santantonio-luis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1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IDEAMLAB- STUDIO ASSOCIATO DI INGEGNER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Esim S.r.l.- Codice Progetto TOH3HX6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22_2022.pdf">https://pugliasviluppo.contrasparenza.it/documenti/allegati/trasparenza/28/curriculum/2022/PS_522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2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CARBONARA CLAUD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5NODBE2 Nigro Diagnostic Systems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00_2022.pdf">https://pugliasviluppo.contrasparenza.it/documenti/allegati/trasparenza/28/curriculum/2022/PS_500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3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RINALDI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N.E.W.S. SRL - Codice Progetto OWJCBX5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25_2022.pdf">https://pugliasviluppo.contrasparenza.it/documenti/allegati/trasparenza/28/curriculum/2022/PS_225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4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DE LEO MARIELL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ALMAVIVA DIGITALTEC S.R.L. codice progetto XVAPGP5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e-leo-mariella.pdf">https://pugliasviluppo.contrasparenza.it/documenti/allegati/trasparenza/28/cv-de-leo-mariell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5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PIRRUCCIO RICCARDO SALVATOR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3G98LE4 - Eulotech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347_2022.pdf">https://pugliasviluppo.contrasparenza.it/documenti/allegati/trasparenza/28/curriculum/2022/PS_347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6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FIGARI MASSIM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Isotta Fraschini Motori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iten.unige.it/massimo.figari%40unige.it">https://diten.unige.it/massimo.figari%40unige.it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7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D'ADDONA <text:s/>DORIANA MARILENA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CODICE PROGETTO K3GS3L7 SPINEL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50" table:style-name="ce15">
            <text:p>1.250,0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docenti.unina.it/dorianamarilena.daddona">https://www.docenti.unina.it/dorianamarilena.daddona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8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BENEVENTO ALESSANDR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Soluzioni Prodotti Sistemi Srl (II progetto) - cod. prog. 2LAKH92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3T00:00:00" table:style-name="ce17">
            <text:p>0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benevento-alessandro-355-2022-1.pdf">https://pugliasviluppo.contrasparenza.it/documenti/allegati/trasparenza/28/cv-benevento-alessandro-355-2022-1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49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BALDASSARRA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Masmec S.p.A.- Codice Progetto OBU18M6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06T00:00:00" table:style-name="ce17">
            <text:p>06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27_2022.pdf">https://pugliasviluppo.contrasparenza.it/documenti/allegati/trasparenza/28/curriculum/2022/PS_227_2022.pdf</text:a></text:p>
          </table:table-cell>
          <table:table-cell table:number-columns-repeated="16374"/>
        </table:table-row>
        <table:table-row table:style-name="ro6">
          <table:table-cell office:value-type="string" table:style-name="ce32">
            <text:p>PS/450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GASPARETTO ALESSANDRO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 - Masmec S.p.A. - cod. prog. OBU18M6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06T00:00:00" table:style-name="ce17">
            <text:p>06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ud.it/it/ateneo-uniud/ateneo-uniud/amministrazione-trasparente/organizzazione/titolari-incarichi/allegati-titolari-incarichi/alessandro-gasparetto/cv.pdf/@@download/file/CV_didatt_scientif_gasparetto_0.pdf">https://www.uniud.it/it/ateneo-uniud/ateneo-uniud/amministrazione-trasparente/organizzazione/titolari-incarichi/allegati-titolari-incarichi/alessandro-gasparetto/cv.pdf/@@download/file/CV_didatt_scientif_gasparetto_0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51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DAL SASSO STEFAN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0WETU93 - D'Agostino Costruzioni Industrial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6T00:00:00" table:style-name="ce17">
            <text:p>06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al-sasso-stefano-84-2022.pdf">https://pugliasviluppo.contrasparenza.it/documenti/allegati/trasparenza/28/cv-dal-sasso-stefano-84-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52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ALBANESE MASSIM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78M4CM5 lachifarma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6T00:00:00" table:style-name="ce17">
            <text:p>06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0/PS_336_2020.pdf">https://pugliasviluppo.contrasparenza.it/documenti/allegati/trasparenza/28/curriculum/2020/PS_336_2020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53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BONITO PIER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Masmec S.p.A. - Codice Progetto OBU18M6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06T00:00:00" table:style-name="ce17">
            <text:p>06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iero-bonito.pdf">https://pugliasviluppo.contrasparenza.it/documenti/allegati/trasparenza/28/cv-piero-bonito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54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ORGANTE LEONARDO</text:p>
          </table:table-cell>
          <table:table-cell office:value-type="string" table:style-name="ce16">
            <text:p>Incarico di perizia attestante la cantierabilità dell’iniziativa – Istanza di accesso e progetto definitivo EMCO CAB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7-06T00:00:00" table:style-name="ce17">
            <text:p>06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https://pugliasviluppo.contrasparenza.it/documenti/allegati/trasparenza/28/curriculum/2022/PS_113_2022.pdf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55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SUSCA ANTONIO</text:p>
          </table:table-cell>
          <table:table-cell office:value-type="string" table:style-name="ce16">
            <text:p>Incarico di perizia attestante la Cantierabilità dell’iniziativa - PIA002039 SCATOLIFICIO ZACCAGNI SOCIETA' A RESPONSABILITA' LIMITAT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7-07T00:00:00" table:style-name="ce17">
            <text:p>07/07/2026</text:p>
          </table:table-cell>
          <table:table-cell office:value-type="date" office:date-value="2026-11-30T00:00:00" table:style-name="ce21">
            <text:p>30/11/2026</text:p>
          </table:table-cell>
          <table:table-cell office:value-type="string" table:style-name="ce19">
            <text:p><text:a xlink:href="https://pugliasviluppo.contrasparenza.it/documenti/allegati/trasparenza/28/cv-della-grazia-aldo-262-2022.pdf">https://pugliasviluppo.contrasparenza.it/documenti/allegati/trasparenza/28/cv-della-grazia-aldo-262-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56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ONTINGELLI NICOLA</text:p>
          </table:table-cell>
          <table:table-cell office:value-type="string" table:style-name="ce16">
            <text:p>Incarico di perizia attestante la cantierabilità dell’iniziativa – Istanza di accesso e progetto definitivo MEDICINA DIAGNOSTICA COMPUTERIZZATA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montingelli-nicola.pdf">https://pugliasviluppo.contrasparenza.it/documenti/allegati/trasparenza/28/cv-montingelli-nicola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57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MONTEFORTE ORESTE</text:p>
          </table:table-cell>
          <table:table-cell office:value-type="string" table:style-name="ce16">
            <text:p>Incarico di perizia attestante la cantierabilità dell’iniziativa – Istanza di accesso e progetto definitivo AVMECH AUTOMATION &amp; ROBOTICS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94_2022.pdf">https://pugliasviluppo.contrasparenza.it/documenti/allegati/trasparenza/28/curriculum/2022/PS_294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58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PESCRILLI ANTONIO</text:p>
          </table:table-cell>
          <table:table-cell office:value-type="string" table:style-name="ce16">
            <text:p>Incarico di perizia attestante la cantierabilità dell’iniziativa – Istanza di accesso e progetto definitivo Orma Lab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88_2022.pdf">https://pugliasviluppo.contrasparenza.it/documenti/allegati/trasparenza/28/curriculum/2022/PS_288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59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CAPUTO GIUSEPPE</text:p>
          </table:table-cell>
          <table:table-cell office:value-type="string" table:style-name="ce16">
            <text:p>Incarico di perizia attestante la cantierabilità dell’iniziativa – Istanza di accesso e progetto definitivo MORPHICA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5">
            <text:p>3.200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-e-mod2-scheda-1-3-caputo-giuseppe-signed.pdf">https://pugliasviluppo.contrasparenza.it/documenti/allegati/trasparenza/28/curriculum-e-mod2-scheda-1-3-caputo-giuseppe-signed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60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STARACE GIUSEPPE</text:p>
          </table:table-cell>
          <table:table-cell office:value-type="string" table:style-name="ce16">
            <text:p>Incarico di perizia attestante la cantierabilità dell’iniziativa – Istanza di accesso e progetto definitivo Predict Sp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5">
            <text:p>2.800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https://pugliasviluppo.contrasparenza.it/documenti/allegati/trasparenza/28/curriculum/2021/PS_312_2021.pdf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1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PANSINI MAR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Isotta Fraschini Motori S.P.A. - PBJMCM8 - CdP "Ifuture"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ansini-mario-164-2023.pdf">https://pugliasviluppo.contrasparenza.it/documenti/allegati/trasparenza/28/cv-pansini-mario-164-2023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2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CANNAROZZI GRAZ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<text:s/>Istituto Poligrafico e Zecca dello Stato Spa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cannarozzi-grazia.pdf">https://pugliasviluppo.contrasparenza.it/documenti/allegati/trasparenza/28/cv-cannarozzi-grazi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3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CAPOBIANCO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<text:s/>Istituto Poligrafico E Zecca Dello Stato S.P.A. - CdP "IPZS"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62_2022.pdf">https://pugliasviluppo.contrasparenza.it/documenti/allegati/trasparenza/28/curriculum/2022/PS_462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4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DI CEGLIE GIACINT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.progetto 4MGKAN1 - ITEM OXYGEN S.r.l. (2° progett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71_2022.pdf">https://pugliasviluppo.contrasparenza.it/documenti/allegati/trasparenza/28/curriculum/2022/PS_471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5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PELLEGRINI GIUSEPP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Esim S.r.l. - Codice Progetto TOH3HX6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ellegrini-giuseppe.pdf">https://pugliasviluppo.contrasparenza.it/documenti/allegati/trasparenza/28/cv-pellegrini-giuseppe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6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D'AMBROSIO COSIM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Trifoglio rosso srl - cod. progetto P0301P4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8.5" table:style-name="ce15">
            <text:p>3.208,5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ambrosio-cosimo.pdf">https://pugliasviluppo.contrasparenza.it/documenti/allegati/trasparenza/28/cv-dambrosio-cosim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7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PIZZI GIUSEPP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I.D.S. Ingegneria Dei Sistemi S.P.A. - CdP “CESARE - Codice Progetto PCJ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izzi-giuseppe.pdf">https://pugliasviluppo.contrasparenza.it/documenti/allegati/trasparenza/28/cv-pizzi-giuseppe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8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CHIAIA GIANCAR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. progetto PBJMCM8 Isotta Fraschini Motori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54_2022.pdf">https://pugliasviluppo.contrasparenza.it/documenti/allegati/trasparenza/28/curriculum/2022/PS_254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69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GRAMAZIO MARGHERIT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- cod. progetto SOIAFA2 IXMEDIA SRL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ramazio-margherita.pdf">https://pugliasviluppo.contrasparenza.it/documenti/allegati/trasparenza/28/cv-gramazio-margherita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70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NAPOLI CHRISTIAN</text:p>
          </table:table-cell>
          <table:table-cell office:value-type="string" table:style-name="ce16">
            <text:p>Valutazione innovazione pratiche da 294 a 299 e da 911 a 913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ba.it/it/ricerca/dipartimenti/scienzebiomediche/personale-del-dipartimento/curriculum-e-pubblicazioni-docenti/cv%20christian%20napoli.pdf">https://www.uniba.it/it/ricerca/dipartimenti/scienzebiomediche/personale-del-dipartimento/curriculum-e-pubblicazioni-docenti/cv%20christian%20napoli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71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IACONO MAURO</text:p>
          </table:table-cell>
          <table:table-cell office:value-type="string" table:style-name="ce16">
            <text:p>Valutazione innovazione pratiche da 892 a 900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idattica.cressi.unicampania.it/cv/058805-en.pdf">https://didattica.cressi.unicampania.it/cv/058805-en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72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ZANICHELLI FRANCESCO</text:p>
          </table:table-cell>
          <table:table-cell office:value-type="string" table:style-name="ce16">
            <text:p>valutazione innovazione pratiche da 884 a 891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pr.it/ugov/person/18368">https://www.unipr.it/ugov/person/18368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73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RE BARBARA</text:p>
          </table:table-cell>
          <table:table-cell office:value-type="string" table:style-name="ce16">
            <text:p>valutazione innovazione pratiche da 826 a 834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ocenti.unicam.it/mostracv.aspx?UteId=725">https://docenti.unicam.it/mostracv.aspx?UteId=725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74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SCANNIELLO GIUSEPPE</text:p>
          </table:table-cell>
          <table:table-cell office:value-type="string" table:style-name="ce16">
            <text:p>valutazione innovazione pratiche da 835 a 843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7-08T00:00:00" table:style-name="ce17">
            <text:p>0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ocenti.unisa.it/020007/curriculum">https://docenti.unisa.it/020007/curriculum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75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SETTINERI LUCA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Istituto Poligrafico E Zecca Dello Stato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09T00:00:00" table:style-name="ce17">
            <text:p>09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polito.it/personale?p=luca.settineri">https://www.polito.it/personale?p=luca.settineri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476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FICCO MASSIMO</text:p>
          </table:table-cell>
          <table:table-cell office:value-type="string" table:style-name="ce16">
            <text:p>Parere su variazione R&amp;S su Progetto Definitivo presentato dalla impresa SANMARCO INFORMATICA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00" table:style-name="ce15">
            <text:p>1.000,00</text:p>
          </table:table-cell>
          <table:table-cell office:value-type="date" office:date-value="2026-07-09T00:00:00" table:style-name="ce17">
            <text:p>09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ocenti.unisa.it/massimo.ficco">https://docenti.unisa.it/massimo.ficco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77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ORSITTO GIAN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Farmalabor S.r.l. - Codice Progetto 7P0THB1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09T00:00:00" table:style-name="ce17">
            <text:p>09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43_2023.pdf">https://pugliasviluppo.contrasparenza.it/documenti/allegati/trasparenza/28/curriculum/2022/PS_543_2023.pdf</text:a></text:p>
          </table:table-cell>
          <table:table-cell table:number-columns-repeated="16374"/>
        </table:table-row>
        <table:table-row table:style-name="ro4">
          <table:table-cell office:value-type="string" table:style-name="ce33">
            <text:p>PS/478/2026</text:p>
          </table:table-cell>
          <table:table-cell office:value-type="string" table:style-name="ce25">
            <text:p>Ing.</text:p>
          </table:table-cell>
          <table:table-cell office:value-type="string" table:style-name="ce34">
            <text:p>DE FEUDIS MARCELLO ROSARIO</text:p>
          </table:table-cell>
          <table:table-cell office:value-type="string" table:style-name="ce27">
            <text:p>Incarico Verifica finale sulla realizzazione del programma di investimenti (denominate “controllo di I livello”) Richiesta esperti qualificati nell’Area tecnica - Indeco Ind S.p.A. - Codice Progetto SN7QTL6</text:p>
          </table:table-cell>
          <table:table-cell office:value-type="string" table:style-name="ce27">
            <text:p>CONSULENZA TECNICA</text:p>
            <text:p/>
          </table:table-cell>
          <table:table-cell office:value-type="string" table:style-name="ce27">
            <text:p>ELENCO INTERNO ESPERTI QUALIFICATI</text:p>
            <text:p/>
          </table:table-cell>
          <table:table-cell office:value-type="float" office:value="2566.8000000000002" table:style-name="ce28">
            <text:p>2.566,80</text:p>
          </table:table-cell>
          <table:table-cell office:value-type="date" office:date-value="2026-07-09T00:00:00" table:style-name="ce29">
            <text:p>09/07/2026</text:p>
          </table:table-cell>
          <table:table-cell office:value-type="date" office:date-value="2026-12-31T00:00:00" table:style-name="ce30">
            <text:p>31/12/2026</text:p>
          </table:table-cell>
          <table:table-cell office:value-type="string" table:style-name="ce19">
            <text:p><text:a xlink:href="https://pugliasviluppo.contrasparenza.it/documenti/allegati/trasparenza/28/cv-de-feudis-marcello-rosario.pdf">https://pugliasviluppo.contrasparenza.it/documenti/allegati/trasparenza/28/cv-de-feudis-marcello-rosari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0/2026</text:p>
          </table:table-cell>
          <table:table-cell office:value-type="string" table:style-name="ce10">
            <text:p>Dott. comm.</text:p>
          </table:table-cell>
          <table:table-cell office:value-type="string" table:style-name="ce22">
            <text:p>MAZZARACO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Indeco Ind S.p.A. - cod. prog. SN7QTL6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7-10T00:00:00" table:style-name="ce17">
            <text:p>1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mazzaraco-antonio.pdf">https://pugliasviluppo.contrasparenza.it/documenti/allegati/trasparenza/28/cv-mazzaraco-antoni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1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DE MOLFETTA MAUR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PIRELLI DIGITAL SOLUTIONS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0T00:00:00" table:style-name="ce17">
            <text:p>1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38_2022.pdf">https://pugliasviluppo.contrasparenza.it/documenti/allegati/trasparenza/28/curriculum/2022/PS_43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2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LIMITI ERNESTO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CODICE PROGETTO - TJQSTS4 Cortus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7-10T00:00:00" table:style-name="ce17">
            <text:p>1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idatticaweb.uniroma2.it/docenti/curriculum_vitae/4403-Ernesto-Limiti">https://didatticaweb.uniroma2.it/docenti/curriculum_vitae/4403-Ernesto-Limiti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3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ANTONINI GIOVANNI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COD. PROGETTO 78M4CM5 Lachifarma srl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7-10T00:00:00" table:style-name="ce17">
            <text:p>1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gasi.uniroma3.it/curriculum/1681229578GIO%20CV%20Europeo_it%202023.pdf">https://dgasi.uniroma3.it/curriculum/1681229578GIO%20CV%20Europeo_it%202023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4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ANGRISANI LEOPOLDO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codice progetto 0WETU93 D'Agostino Costruzioni Industriali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10T00:00:00" table:style-name="ce17">
            <text:p>1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old.unina.it/documents/11958/57976783/2_F_2024_comm_CV_Angrisani.pdf">https://www.old.unina.it/documents/11958/57976783/2_F_2024_comm_CV_Angrisani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85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GAGLIARDI MICHELANGE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NUOVO PIGNONE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13T00:00:00" table:style-name="ce17">
            <text:p>1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370_2022.pdf">https://pugliasviluppo.contrasparenza.it/documenti/allegati/trasparenza/28/curriculum/2022/PS_370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6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LUNDO CARLO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CODICE PROGETTO 3PDW2R7 SERVIZI LOCALI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13T00:00:00" table:style-name="ce17">
            <text:p>1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ocenti.unisa.it/001728/curriculum">https://docenti.unisa.it/001728/curriculum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7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ELLAZZI <text:s/>RICCARD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ALMAVIVA DIGITALTEC S.R.L - CdP "OncologIA" - Codi...XVAPGP5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13T00:00:00" table:style-name="ce17">
            <text:p>13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unipv.unifind.cineca.it/v1/dataservice/files/ugovcv/BELLAZZI_RICCARDO_it_82986.pdf">https://unipv.unifind.cineca.it/v1/dataservice/files/ugovcv/BELLAZZI_RICCARDO_it_82986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8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POTITO LEONARD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PIRELLI DIGITAL SOLUTIONS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5">
            <text:p>3.850,20</text:p>
          </table:table-cell>
          <table:table-cell office:value-type="date" office:date-value="2026-07-14T00:00:00" table:style-name="ce17">
            <text:p>1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otito-leonarda.pdf">https://pugliasviluppo.contrasparenza.it/documenti/allegati/trasparenza/28/cv-potito-leonard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89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SORTINO MARC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Altea Up S.R.L. (proponente) - “CdP FED – IES FACTORY” - cod. prog. CG23VF5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14T00:00:00" table:style-name="ce17">
            <text:p>1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eople.uniud.it/page/marco.sortino">https://people.uniud.it/page/marco.sortino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0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QUARANTA ALESSANDR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N.E.W.S. SRL - Codice Progetto OWJCBX5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4T00:00:00" table:style-name="ce17">
            <text:p>1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0/PS_428_2020.pdf">https://pugliasviluppo.contrasparenza.it/documenti/allegati/trasparenza/28/curriculum/2020/PS_428_2020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1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GIANNETTI NICOL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CdP "Secure Safe Apulia" - Cod. prog. 6ESURE5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4T00:00:00" table:style-name="ce17">
            <text:p>1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iannetti-nicola.pdf">https://pugliasviluppo.contrasparenza.it/documenti/allegati/trasparenza/28/cv-giannetti-nicol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2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ELLAVISTA PAOLO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CODICE PROGETTO 4MGKAN1 ITEM OXYGEN S.r.l. (2° progetto)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14T00:00:00" table:style-name="ce17">
            <text:p>1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bo.it/sitoweb/paolo.bellavista/cv">https://www.unibo.it/sitoweb/paolo.bellavista/cv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3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CALLEGARI MASSIMO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 - Indeco Ind S.p.A. - cod. prog. SN7QTL6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mdm.univpm.it/mdm/personale/massimo-callegari/">https://mdm.univpm.it/mdm/personale/massimo-callegari/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4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DI CAGNO BENIAMIN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cod. progetto 4MGKAN1 ITEM OXYGEN S.r.l. (2° progetto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0/PS_193_2020.pdf">https://pugliasviluppo.contrasparenza.it/documenti/allegati/trasparenza/28/curriculum/2020/PS_193_2020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495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MOLINARA MARIO</text:p>
          </table:table-cell>
          <table:table-cell office:value-type="string" table:style-name="ce16">
            <text:p>VALUTAZIONE CONTENUTO INNOVATIVO E CONGRUITA' ATTIVI IMMATERIALI - PROTT.682,683,684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09-05T00:00:00" table:style-name="ce21">
            <text:p>05/09/2026</text:p>
          </table:table-cell>
          <table:table-cell office:value-type="string" table:style-name="ce19">
            <text:p><text:a xlink:href="https://www.unicas.it/media/sz0azosv/2025-02-00-molinara-mario-cv-privacy.pdf">https://www.unicas.it/media/sz0azosv/2025-02-00-molinara-mario-cv-privacy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6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DI VINCENZO GENNAR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The Digital Box S.p.A. - cod. prog. PBCIBI1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ennaro-di-vincenzo.pdf">https://pugliasviluppo.contrasparenza.it/documenti/allegati/trasparenza/28/cv-gennaro-di-vincenz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7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ATTIATO SEBASTIANO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 - The Digital Box S.p.A. - cod. prog. PBCIBI1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https://web.dmi.unict.it/docenti/sebastiano.battiato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8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BORTONE ANTONIO MAURIZ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Net Service S.p.A. - Cod. progetto OH1RWB4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bortone-antonio-m-91-24.pdf">https://pugliasviluppo.contrasparenza.it/documenti/allegati/trasparenza/28/cv-bortone-antonio-m-91-24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499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PESCE PASQUAL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Masterlab - S.R.L. Unipersonale (II progetto) - Cod. progetto Y9XER78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28_2022.pdf">https://pugliasviluppo.contrasparenza.it/documenti/allegati/trasparenza/28/curriculum/2022/PS_42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00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DE GIOSA ALESSANDR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Masterlab - S.R.L. Unipersonale (II progetto)- cod. prog. Y9XER78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e-giosa-alessandro.pdf">https://pugliasviluppo.contrasparenza.it/documenti/allegati/trasparenza/28/cv-de-giosa-alessandro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501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BORTONE ANTONIO MAURIZIO</text:p>
          </table:table-cell>
          <table:table-cell office:value-type="string" table:style-name="ce16">
            <text:p>Incarico di perizia attestante la Cantierabilità dell’iniziativa – Istanza di accesso O.P. NATURA DAUNA SOCIETA' COOPERATIVA AGRICOLA A 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5">
            <text:p>4.400,0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bortone-antonio-m-91-24.pdf">https://pugliasviluppo.contrasparenza.it/documenti/allegati/trasparenza/28/cv-bortone-antonio-m-91-24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02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BARONE ARCANGE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codice progetto 0WETU93 D'Agostino Costruzioni Industriali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5T00:00:00" table:style-name="ce17">
            <text:p>15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barone-arcangelo.pdf">https://pugliasviluppo.contrasparenza.it/documenti/allegati/trasparenza/28/cv-barone-arcangelo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503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ROVETTA STEFANO</text:p>
          </table:table-cell>
          <table:table-cell office:value-type="string" table:style-name="ce16">
            <text:p>Valutazione innovazione pratiche da 875 a 883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7-16T00:00:00" table:style-name="ce17">
            <text:p>16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rubrica.unige.it/static/cv/UEZPWl8=_cv_en.pdf?ts=1779932459">https://rubrica.unige.it/static/cv/UEZPWl8=_cv_en.pdf?ts=1779932459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504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FINZI ALBERTO</text:p>
          </table:table-cell>
          <table:table-cell office:value-type="string" table:style-name="ce16">
            <text:p>Valutazione innovazione pratiche da 844 a 854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5">
            <text:p>4.664,00</text:p>
          </table:table-cell>
          <table:table-cell office:value-type="date" office:date-value="2026-07-16T00:00:00" table:style-name="ce17">
            <text:p>16/07/2026</text:p>
          </table:table-cell>
          <table:table-cell office:value-type="date" office:date-value="2026-12-30T00:00:00" table:style-name="ce21">
            <text:p>30/12/2026</text:p>
          </table:table-cell>
          <table:table-cell office:value-type="string" table:style-name="ce19">
            <text:p><text:a xlink:href="https://www.unimi.it/it/ugov/person/alberto-finzi">https://www.unimi.it/it/ugov/person/alberto-finzi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05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METELLI ALBERTO MARIA</text:p>
          </table:table-cell>
          <table:table-cell office:value-type="string" table:style-name="ce16">
            <text:p>VALUTAZIONE CONTENUTO INNOVATIVO E CONGRUITA' ATTIVI IMMATERIALI - PROTT.687,689,690,691,693,694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96" table:style-name="ce15">
            <text:p>4.896,00</text:p>
          </table:table-cell>
          <table:table-cell office:value-type="date" office:date-value="2026-07-16T00:00:00" table:style-name="ce17">
            <text:p>16/07/2026</text:p>
          </table:table-cell>
          <table:table-cell office:value-type="date" office:date-value="2026-09-18T00:00:00" table:style-name="ce21">
            <text:p>18/09/2026</text:p>
          </table:table-cell>
          <table:table-cell office:value-type="string" table:style-name="ce19">
            <text:p><text:a xlink:href="https://onlineservices.polimi.it/manifesti/manifesti/controller/ricerche/RicercaPerDocentiPublic.do?evn_DIDATTICA=evento&amp;lang=IT&amp;k_doc=433984">https://onlineservices.polimi.it/manifesti/manifesti/controller/ricerche/RicercaPerDocentiPublic.do?evn_DIDATTICA=evento&amp;lang=IT&amp;k_doc=433984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06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POTI' GIORG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XENIAPROGETTI S.R.L. - Cod. progetto SNEOAJ5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7T00:00:00" table:style-name="ce17">
            <text:p>17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1/PS_54_2021.pdf">https://pugliasviluppo.contrasparenza.it/documenti/allegati/trasparenza/28/curriculum/2021/PS_54_2021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07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TOMA SALVATOR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XENIAPROGETTI S.R.L. - cod. prog. SNEOAJ5 S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7T00:00:00" table:style-name="ce17">
            <text:p>17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https://pugliasviluppo.contrasparenza.it/documenti/allegati/trasparenza/28/cv-salvatore-toma.pdf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08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IULIANO LUCA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- Master Italy S.R.L. (II progetto)/Masterlab - S.R.L. Unipersonale (II proget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7-17T00:00:00" table:style-name="ce17">
            <text:p>17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polito.it/personale?p=luca.iuliano">https://www.polito.it/personale?p=luca.iuliano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09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PASCOSCHI GIOVANNI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The Digital Box S.p.A. - Cod. progetto PBCIBI1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7T00:00:00" table:style-name="ce17">
            <text:p>17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87_2022.pdf">https://pugliasviluppo.contrasparenza.it/documenti/allegati/trasparenza/28/curriculum/2022/PS_487_2022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510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DE STASIO STEFANO CARMINE</text:p>
          </table:table-cell>
          <table:table-cell office:value-type="string" table:style-name="ce16">
            <text:p>Incarico Verifica finale sulla realizzazione del programma di investimenti (denominate “controllo di I livello”) CODICE PROGETTO VRG5LG5 Fiore Di Puglia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17T00:00:00" table:style-name="ce17">
            <text:p>17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e-stasio-stefano-carmine.pdf">https://pugliasviluppo.contrasparenza.it/documenti/allegati/trasparenza/28/cv-de-stasio-stefano-carmine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11/2026</text:p>
          </table:table-cell>
          <table:table-cell office:value-type="string" table:style-name="ce23">
            <text:p>Arch.</text:p>
          </table:table-cell>
          <table:table-cell office:value-type="string" table:style-name="ce31">
            <text:p>D'AMATO ALESSANDRA M.S.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RARO S.r.l. - cod. progetto ME68FN2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7-20T00:00:00" table:style-name="ce17">
            <text:p>2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alessandra-m-s-damato.pdf">https://pugliasviluppo.contrasparenza.it/documenti/allegati/trasparenza/28/cv-alessandra-m-s-damat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13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VINCI RAFFAEL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ALMAVIVA DIGITALTEC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22T00:00:00" table:style-name="ce17">
            <text:p>2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11_2022.pdf">https://pugliasviluppo.contrasparenza.it/documenti/allegati/trasparenza/28/curriculum/2022/PS_511_2022.pdf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514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LUNDO CARLO</text:p>
          </table:table-cell>
          <table:table-cell office:value-type="string" table:style-name="ce16">
            <text:p>Incarico valutazione scientifica Monokee srl - Pia JT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7-22T00:00:00" table:style-name="ce17">
            <text:p>2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docenti.unisa.it/001728/curriculum">https://docenti.unisa.it/001728/curriculum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515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FERRO NICOLA</text:p>
          </table:table-cell>
          <table:table-cell office:value-type="string" table:style-name="ce16">
            <text:p>Incarico valutazione scientifica Cloudwise srl - PIA JT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7-22T00:00:00" table:style-name="ce17">
            <text:p>2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dei.unipd.it/~ferro/short-cv.html">https://www.dei.unipd.it/~ferro/short-cv.html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516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GIORGINI LORIS</text:p>
          </table:table-cell>
          <table:table-cell office:value-type="string" table:style-name="ce16">
            <text:p>Incarico valutazione scientifica Bitella srl - PIA JT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5">
            <text:p>1.620,00</text:p>
          </table:table-cell>
          <table:table-cell office:value-type="date" office:date-value="2026-07-22T00:00:00" table:style-name="ce17">
            <text:p>2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bo.it/sitoweb/loris.giorgini/cv">https://www.unibo.it/sitoweb/loris.giorgini/cv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517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STARACE GIUSEPP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mes 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5">
            <text:p>3.850,20</text:p>
          </table:table-cell>
          <table:table-cell office:value-type="date" office:date-value="2026-07-22T00:00:00" table:style-name="ce17">
            <text:p>2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1/PS_312_2021.pdf">https://pugliasviluppo.contrasparenza.it/documenti/allegati/trasparenza/28/curriculum/2021/PS_312_2021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518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PEREZ ELIS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Comes S.P.A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91.8999999999996" table:style-name="ce15">
            <text:p>4.491,90</text:p>
          </table:table-cell>
          <table:table-cell office:value-type="date" office:date-value="2026-07-22T00:00:00" table:style-name="ce17">
            <text:p>2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erez-elisa.pdf">https://pugliasviluppo.contrasparenza.it/documenti/allegati/trasparenza/28/cv-perez-elisa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519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VERZERA ANTONELLA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- VALLE FIORITA 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7-22T00:00:00" table:style-name="ce17">
            <text:p>22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archivio.unime.it/it/persona/antonella-verzera/curriculum">https://archivio.unime.it/it/persona/antonella-verzera/curriculum</text:a></text:p>
          </table:table-cell>
          <table:table-cell table:number-columns-repeated="16374"/>
        </table:table-row>
        <table:table-row table:style-name="ro5">
          <table:table-cell office:value-type="string" table:style-name="ce33">
            <text:p>PS/520/2026</text:p>
          </table:table-cell>
          <table:table-cell office:value-type="string" table:style-name="ce25">
            <text:p>Prof.</text:p>
          </table:table-cell>
          <table:table-cell office:value-type="string" table:style-name="ce34">
            <text:p>PERETTO ANTONIO</text:p>
          </table:table-cell>
          <table:table-cell office:value-type="string" table:style-name="ce27">
            <text:p>Incarico Verifica finale sulla realizzazione del programma di investimenti (denominate “controllo di I livello”) Richiesta esperti scientifici qualificati REPRISE - Nuovo Pignone S.R.L.</text:p>
          </table:table-cell>
          <table:table-cell office:value-type="string" table:style-name="ce27">
            <text:p>CONSULENZA SCIENTIFICA</text:p>
            <text:p/>
          </table:table-cell>
          <table:table-cell office:value-type="string" table:style-name="ce27">
            <text:p>ALBI ESTERNI (MIUR, REPPRISE, ARTI, MISE, REGIONE PUGLIA, ECC…)</text:p>
            <text:p/>
          </table:table-cell>
          <table:table-cell office:value-type="float" office:value="2250" table:style-name="ce28">
            <text:p>2.250,00</text:p>
          </table:table-cell>
          <table:table-cell office:value-type="date" office:date-value="2026-07-22T00:00:00" table:style-name="ce29">
            <text:p>22/07/2026</text:p>
          </table:table-cell>
          <table:table-cell office:value-type="date" office:date-value="2026-12-31T00:00:00" table:style-name="ce30">
            <text:p>31/12/2026</text:p>
          </table:table-cell>
          <table:table-cell office:value-type="string" table:style-name="ce20">
            <text:p><text:a xlink:href="https://www.unibo.it/sitoweb/antonio.peretto/cv">https://www.unibo.it/sitoweb/antonio.peretto/cv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21/2026</text:p>
          </table:table-cell>
          <table:table-cell office:value-type="string" table:style-name="ce10">
            <text:p>Dott. comm.</text:p>
          </table:table-cell>
          <table:table-cell office:value-type="string" table:style-name="ce22">
            <text:p>DE CHIRICO MICHEL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Nuovo Pignone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24T00:00:00" table:style-name="ce17">
            <text:p>2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de-chirico-michele-2.pdf">https://pugliasviluppo.contrasparenza.it/documenti/allegati/trasparenza/28/cv-de-chirico-michele-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22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CAPOZZI FRANCESCO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<text:s/>codice progetto VRG5LG5 - Fiore Di Puglia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5">
            <text:p>2.750,00</text:p>
          </table:table-cell>
          <table:table-cell office:value-type="date" office:date-value="2026-07-24T00:00:00" table:style-name="ce17">
            <text:p>2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bo.it/sitoweb/francesco.capozzi/cv">https://www.unibo.it/sitoweb/francesco.capozzi/cv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23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TROIANO FRANCES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Farmalabor S.r.l.- Codice Progetto 7P0THB1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7-24T00:00:00" table:style-name="ce17">
            <text:p>2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0/PS_390_2020.pdf">https://pugliasviluppo.contrasparenza.it/documenti/allegati/trasparenza/28/curriculum/2020/PS_390_2020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24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DESIDERI UMBERTO</text:p>
          </table:table-cell>
          <table:table-cell office:value-type="string" table:style-name="ce16">
            <text:p>Incarico Verifica finale sulla realizzazione del programma di investimenti (denominate “controllo di I livello”) Richiesta esperti scientifici qualificati REPRISE - Comes S.P.A. - Codice Pratica RVWJ2E1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24T00:00:00" table:style-name="ce17">
            <text:p>24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eople.unipi.it/umberto_desideri/curriculum/">https://people.unipi.it/umberto_desideri/curriculum/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28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LADISA GIAN PAOL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Engineering Ingegneria Informatica S.P.A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28T00:00:00" table:style-name="ce17">
            <text:p>2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ladisa-gian-paolo.pdf">https://pugliasviluppo.contrasparenza.it/documenti/allegati/trasparenza/28/cv-ladisa-gian-paol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29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BELLAVISTA PAOLO</text:p>
          </table:table-cell>
          <table:table-cell office:value-type="string" table:style-name="ce16">
            <text:p>Incarico Verifica finale sulla realizzazione del programma di investimenti (denominate “controllo di I livello”) Richiesta Esperto scientifico qualificati REPRISE - codice progetto SNEOAJ5 - XENIAPROGETTI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28T00:00:00" table:style-name="ce17">
            <text:p>2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bo.it/sitoweb/paolo.bellavista/cv">https://www.unibo.it/sitoweb/paolo.bellavista/cv</text:a></text:p>
          </table:table-cell>
          <table:table-cell table:number-columns-repeated="16374"/>
        </table:table-row>
        <table:table-row table:style-name="ro3">
          <table:table-cell office:value-type="string" table:style-name="ce32">
            <text:p>PS/530/2026</text:p>
          </table:table-cell>
          <table:table-cell office:value-type="string" table:style-name="ce23">
            <text:p>Prof.</text:p>
          </table:table-cell>
          <table:table-cell office:value-type="string" table:style-name="ce31">
            <text:p>PILO FABRIZIO GIULIO LUCA</text:p>
          </table:table-cell>
          <table:table-cell office:value-type="string" table:style-name="ce16">
            <text:p>Incarico valutazione investimenti STEP R&amp;S MASMEC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28T00:00:00" table:style-name="ce17">
            <text:p>28/07/2026</text:p>
          </table:table-cell>
          <table:table-cell office:value-type="date" office:date-value="2027-01-31T00:00:00" table:style-name="ce21">
            <text:p>31/01/2027</text:p>
          </table:table-cell>
          <table:table-cell office:value-type="string" table:style-name="ce19">
            <text:p><text:a xlink:href="https://web.unica.it/unica/it/ateneo_s07_ss01_sss01.page?contentId=SHD30679">https://web.unica.it/unica/it/ateneo_s07_ss01_sss01.page?contentId=SHD30679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31/2026</text:p>
          </table:table-cell>
          <table:table-cell office:value-type="string" table:style-name="ce23">
            <text:p>Dott. comm.</text:p>
          </table:table-cell>
          <table:table-cell office:value-type="string" table:style-name="ce31">
            <text:p>NAPOLI LUIGI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Net Service S.p.A. - cod. prog. OH1RWB4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28T00:00:00" table:style-name="ce17">
            <text:p>2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napoli-luigi.pdf">https://pugliasviluppo.contrasparenza.it/documenti/allegati/trasparenza/28/cv-napoli-luigi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32/2026</text:p>
          </table:table-cell>
          <table:table-cell office:value-type="string" table:style-name="ce23">
            <text:p>Ing.</text:p>
          </table:table-cell>
          <table:table-cell office:value-type="string" table:style-name="ce31">
            <text:p>GIUNGATO COSIM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.PROGETTO VRG5LG5 - Fiore Di Puglia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28T00:00:00" table:style-name="ce17">
            <text:p>28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30_2022.pdf">https://pugliasviluppo.contrasparenza.it/documenti/allegati/trasparenza/28/curriculum/2022/PS_430_2022.pdf</text:a></text:p>
          </table:table-cell>
          <table:table-cell table:number-columns-repeated="16374"/>
        </table:table-row>
        <table:table-row table:style-name="ro3">
          <table:table-cell office:value-type="string" table:style-name="ce33">
            <text:p>PS/533/2026</text:p>
          </table:table-cell>
          <table:table-cell office:value-type="string" table:style-name="ce25">
            <text:p>Prof.</text:p>
          </table:table-cell>
          <table:table-cell office:value-type="string" table:style-name="ce34">
            <text:p>LO STORTO CORRADO</text:p>
          </table:table-cell>
          <table:table-cell office:value-type="string" table:style-name="ce27">
            <text:p>Addendum contratto rif. ordine PS/434/2024 (CI.BI. VETRO S.R.L. - Cassano Service - SALIN VACANZE MARE S.R.L.S.)</text:p>
          </table:table-cell>
          <table:table-cell office:value-type="string" table:style-name="ce27">
            <text:p>CONSULENZA SCIENTIFICA</text:p>
            <text:p/>
          </table:table-cell>
          <table:table-cell office:value-type="string" table:style-name="ce27">
            <text:p>ALBI ESTERNI (MIUR, REPPRISE, ARTI, MISE, REGIONE PUGLIA, ECC…)</text:p>
            <text:p/>
          </table:table-cell>
          <table:table-cell office:value-type="float" office:value="636" table:style-name="ce28">
            <text:p>636,00</text:p>
          </table:table-cell>
          <table:table-cell office:value-type="date" office:date-value="2026-07-29T00:00:00" table:style-name="ce29">
            <text:p>29/07/2026</text:p>
          </table:table-cell>
          <table:table-cell office:value-type="date" office:date-value="2026-12-30T00:00:00" table:style-name="ce30">
            <text:p>30/12/2026</text:p>
          </table:table-cell>
          <table:table-cell office:value-type="string" table:style-name="ce20">
            <text:p><text:a xlink:href="https://www.docenti.unina.it/corrado.lostorto">https://www.docenti.unina.it/corrado.lostorto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535/2026</text:p>
          </table:table-cell>
          <table:table-cell office:value-type="string" table:style-name="ce10">
            <text:p>Prof.</text:p>
          </table:table-cell>
          <table:table-cell office:value-type="string" table:style-name="ce22">
            <text:p>GRIMALDI FRANCESCO</text:p>
          </table:table-cell>
          <table:table-cell office:value-type="string" table:style-name="ce16">
            <text:p>Partecipazione ai lavori della Commissione di valutazione relativa a procedura di job posting aziendale. Attività di valutazione delle candidature.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16">
            <text:p>INTUITU PERSONAE</text:p>
            <text:p/>
          </table:table-cell>
          <table:table-cell office:value-type="float" office:value="1296" table:style-name="ce15">
            <text:p>1.296,0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grimaldi-francesco-458.pdf">https://pugliasviluppo.contrasparenza.it/documenti/allegati/trasparenza/28/cv-grimaldi-francesco-458.pdf</text:a></text:p>
          </table:table-cell>
          <table:table-cell table:number-columns-repeated="16374"/>
        </table:table-row>
        <table:table-row table:style-name="ro5">
          <table:table-cell office:value-type="string" table:style-name="ce32">
            <text:p>PS/536/2026</text:p>
          </table:table-cell>
          <table:table-cell office:value-type="string" table:style-name="ce25">
            <text:p>Prof.</text:p>
          </table:table-cell>
          <table:table-cell office:value-type="string" table:style-name="ce22">
            <text:p>CORVINO ANTONIO</text:p>
          </table:table-cell>
          <table:table-cell office:value-type="string" table:style-name="ce16">
            <text:p>Partecipazione ai lavori della Commissione di valutazione relativa a procedura di job posting aziendale. Attività di valutazione delle candidature.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16">
            <text:p>INTUITU PERSONAE</text:p>
            <text:p/>
          </table:table-cell>
          <table:table-cell office:value-type="float" office:value="1296" table:style-name="ce15">
            <text:p>1.296,0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antonio-corvino.pdf">https://pugliasviluppo.contrasparenza.it/documenti/allegati/trasparenza/28/cv-antonio-corvin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37/2026</text:p>
          </table:table-cell>
          <table:table-cell office:value-type="string" table:style-name="ce23">
            <text:p>Ing.</text:p>
          </table:table-cell>
          <table:table-cell office:value-type="string" table:style-name="ce22">
            <text:p>PESCRILLI ANTON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<text:s/>LASER ROMAE S.R.L.- Cod. GS5L033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288_2022.pdf">https://pugliasviluppo.contrasparenza.it/documenti/allegati/trasparenza/28/curriculum/2022/PS_288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38/2026</text:p>
          </table:table-cell>
          <table:table-cell office:value-type="string" table:style-name="ce23">
            <text:p>Ing.</text:p>
          </table:table-cell>
          <table:table-cell office:value-type="string" table:style-name="ce22">
            <text:p>MADARO GIUL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Selectika S.r.l.- Cod. RXKR5W3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90" table:style-name="ce15">
            <text:p>4.990,0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533_2022.pdf">https://pugliasviluppo.contrasparenza.it/documenti/allegati/trasparenza/28/curriculum/2022/PS_533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39/2026</text:p>
          </table:table-cell>
          <table:table-cell office:value-type="string" table:style-name="ce23">
            <text:p>Dott. comm.</text:p>
          </table:table-cell>
          <table:table-cell office:value-type="string" table:style-name="ce22">
            <text:p>PIRRO FEDERIC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LASER ROMAE S.R.L. - cod. prog. GS5L033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irro-federica.pdf">https://pugliasviluppo.contrasparenza.it/documenti/allegati/trasparenza/28/cv-pirro-federica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0/2026</text:p>
          </table:table-cell>
          <table:table-cell office:value-type="string" table:style-name="ce23">
            <text:p>Dott. comm.</text:p>
          </table:table-cell>
          <table:table-cell office:value-type="string" table:style-name="ce22">
            <text:p>MAGNO DOMENIC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codice progetto G683TK4 - Tecno Mulipast S.r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magno-domenico-1.pdf">https://pugliasviluppo.contrasparenza.it/documenti/allegati/trasparenza/28/cv-magno-domenico-1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1/2026</text:p>
          </table:table-cell>
          <table:table-cell office:value-type="string" table:style-name="ce23">
            <text:p>Ing.</text:p>
          </table:table-cell>
          <table:table-cell office:value-type="string" table:style-name="ce22">
            <text:p>CAPUTO GIUSEPP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GYJILI7 - D.B.N. TUBETTI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-e-mod2-scheda-1-3-caputo-giuseppe-signed.pdf">https://pugliasviluppo.contrasparenza.it/documenti/allegati/trasparenza/28/curriculum-e-mod2-scheda-1-3-caputo-giuseppe-signed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2/2026</text:p>
          </table:table-cell>
          <table:table-cell office:value-type="string" table:style-name="ce23">
            <text:p>Ing.</text:p>
          </table:table-cell>
          <table:table-cell office:value-type="string" table:style-name="ce22">
            <text:p>PANTALEO GIUSEPP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G683TK4 Tecno Mulipast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urriculum/2022/PS_447_2022.pdf">https://pugliasviluppo.contrasparenza.it/documenti/allegati/trasparenza/28/curriculum/2022/PS_447_2022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3/2026</text:p>
          </table:table-cell>
          <table:table-cell office:value-type="string" table:style-name="ce23">
            <text:p>Dott. comm.</text:p>
          </table:table-cell>
          <table:table-cell office:value-type="string" table:style-name="ce22">
            <text:p>SARTINI ALFRED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ADN Call Center S.r.l.- cod. prog. 1VB6AX0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alfredo-sartini.pdf">https://pugliasviluppo.contrasparenza.it/documenti/allegati/trasparenza/28/cv-alfredo-sartini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4/2026</text:p>
          </table:table-cell>
          <table:table-cell office:value-type="string" table:style-name="ce23">
            <text:p>Prof.</text:p>
          </table:table-cell>
          <table:table-cell office:value-type="string" table:style-name="ce22">
            <text:p>FILICE LUIGINO</text:p>
          </table:table-cell>
          <table:table-cell office:value-type="string" table:style-name="ce16">
            <text:p>Incarico Verifica finale sulla realizzazione del programma di investimenti (denominate “controllo di I livello”) Richiesta e Esperto scientifico <text:s/>qualificati - codice progetto G683TK4 Tecno Mulipast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5">
            <text:p>2.250,00</text:p>
          </table:table-cell>
          <table:table-cell office:value-type="date" office:date-value="2026-07-30T00:00:00" table:style-name="ce17">
            <text:p>30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www.unipa.it/ateneo/nucleodivalutazione/.content/documenti/NDV_2016_2019/Curriculum/curriculum_FILICE_LUIGINO.pdf">https://www.unipa.it/ateneo/nucleodivalutazione/.content/documenti/NDV_2016_2019/Curriculum/curriculum_FILICE_LUIGIN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5/2026</text:p>
          </table:table-cell>
          <table:table-cell office:value-type="string" table:style-name="ce23">
            <text:p>Dott. comm.</text:p>
          </table:table-cell>
          <table:table-cell office:value-type="string" table:style-name="ce22">
            <text:p>BIASCO COSIM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Koinè Bologna S.r.l. CdP "VAI2C"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31T00:00:00" table:style-name="ce17">
            <text:p>3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biasco-cosimo.pdf">https://pugliasviluppo.contrasparenza.it/documenti/allegati/trasparenza/28/cv-biasco-cosim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7/2026</text:p>
          </table:table-cell>
          <table:table-cell office:value-type="string" table:style-name="ce23">
            <text:p>Ing.</text:p>
          </table:table-cell>
          <table:table-cell office:value-type="string" table:style-name="ce22">
            <text:p>PRENCIPE MICHELE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 68G7UH8 - UPSYSTEM PROGETT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31T00:00:00" table:style-name="ce17">
            <text:p>3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prencipe-michele-82-2023.pdf">https://pugliasviluppo.contrasparenza.it/documenti/allegati/trasparenza/28/cv-prencipe-michele-82-2023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8/2026</text:p>
          </table:table-cell>
          <table:table-cell office:value-type="string" table:style-name="ce23">
            <text:p>Ing.</text:p>
          </table:table-cell>
          <table:table-cell office:value-type="string" table:style-name="ce22">
            <text:p>CAMPANELLI BRIZIO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tecnica - codice progetto - 47861G6 Mastek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5">
            <text:p>1.925,10</text:p>
          </table:table-cell>
          <table:table-cell office:value-type="date" office:date-value="2026-07-31T00:00:00" table:style-name="ce17">
            <text:p>3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campanelli-brizio.pdf">https://pugliasviluppo.contrasparenza.it/documenti/allegati/trasparenza/28/cv-campanelli-brizio.pdf</text:a></text:p>
          </table:table-cell>
          <table:table-cell table:number-columns-repeated="16374"/>
        </table:table-row>
        <table:table-row table:style-name="ro4">
          <table:table-cell office:value-type="string" table:style-name="ce32">
            <text:p>PS/549/2026</text:p>
          </table:table-cell>
          <table:table-cell office:value-type="string" table:style-name="ce23">
            <text:p>Dott. comm.</text:p>
          </table:table-cell>
          <table:table-cell office:value-type="string" table:style-name="ce22">
            <text:p>MIGLIORE MARIA PIA</text:p>
          </table:table-cell>
          <table:table-cell office:value-type="string" table:style-name="ce16">
            <text:p>Incarico Verifica finale sulla realizzazione del programma di investimenti (denominate “controllo di I livello”) Richiesta esperti qualificati nell’Area dell’Economia - CODICE PROGETTO GYJILI7 - D.B.N. TUBETTI 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5">
            <text:p>2.566,80</text:p>
          </table:table-cell>
          <table:table-cell office:value-type="date" office:date-value="2026-07-31T00:00:00" table:style-name="ce17">
            <text:p>3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9">
            <text:p><text:a xlink:href="https://pugliasviluppo.contrasparenza.it/documenti/allegati/trasparenza/28/cv-migliore-mariapia.pdf">https://pugliasviluppo.contrasparenza.it/documenti/allegati/trasparenza/28/cv-migliore-mariapia.pdf</text:a></text:p>
          </table:table-cell>
          <table:table-cell table:number-columns-repeated="16374"/>
        </table:table-row>
        <table:table-row table:style-name="ro4">
          <table:table-cell office:value-type="string" table:style-name="ce33">
            <text:p>PS/550/2026</text:p>
          </table:table-cell>
          <table:table-cell office:value-type="string" table:style-name="ce25">
            <text:p>Ing.</text:p>
          </table:table-cell>
          <table:table-cell office:value-type="string" table:style-name="ce35">
            <text:p>BUILD ENGINEERING SRL</text:p>
          </table:table-cell>
          <table:table-cell office:value-type="string" table:style-name="ce27">
            <text:p>Incarico Verifica finale sulla realizzazione del programma di investimenti (denominate “controllo di I livello”) Richiesta esperti qualificati nell’Area tecnica - codice progetto RMO9X86 - Predict S.r.l.</text:p>
          </table:table-cell>
          <table:table-cell office:value-type="string" table:style-name="ce27">
            <text:p>CONSULENZA TECNICA</text:p>
            <text:p/>
          </table:table-cell>
          <table:table-cell office:value-type="string" table:style-name="ce27">
            <text:p>ELENCO INTERNO ESPERTI QUALIFICATI</text:p>
            <text:p/>
          </table:table-cell>
          <table:table-cell office:value-type="float" office:value="1925.1" table:style-name="ce28">
            <text:p>1.925,10</text:p>
          </table:table-cell>
          <table:table-cell office:value-type="date" office:date-value="2026-07-31T00:00:00" table:style-name="ce29">
            <text:p>31/07/2026</text:p>
          </table:table-cell>
          <table:table-cell office:value-type="date" office:date-value="2026-12-31T00:00:00" table:style-name="ce30">
            <text:p>31/12/2026</text:p>
          </table:table-cell>
          <table:table-cell office:value-type="string" table:style-name="ce20">
            <text:p><text:a xlink:href="https://pugliasviluppo.contrasparenza.it/documenti/allegati/trasparenza/28/cv-giandomenico-russo-build-372-2023.pdf">https://pugliasviluppo.contrasparenza.it/documenti/allegati/trasparenza/28/cv-giandomenico-russo-build-372-2023.pdf</text:a></text:p>
          </table:table-cell>
          <table:table-cell table:number-columns-repeated="16374"/>
        </table:table-row>
        <table:table-row table:number-rows-repeated="1048075" table:style-name="ro7">
          <table:table-cell table:number-columns-repeated="16384"/>
        </table:table-row>
        <table:named-expressions>
          <table:named-expression table:name="Print_Titles" table:expression="of:=&quot;[Foglio1.$A$1]:foglio1.$xfd$2&quot;" table:base-cell-address="totale.$A$1"/>
        </table:named-expressions>
      </table:table>
      <table:table table:name="Foglio1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7">
          <table:table-cell table:number-columns-repeated="16384"/>
        </table:table-row>
      </table:table>
      <table:database-ranges>
        <table:database-range table:target-range-address="totale.A3:totale.J501" table:name="Tabella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563C1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118110236220472in" fo:margin-left="0.315354330708661in" fo:margin-right="0.118110236220472in" style:print-orientation="landscape" style:print-page-order="ttb" style:first-page-number="continue" style:scale-to="59%" style:table-centering="none" style:print="objects charts drawings"/>
      <style:header-style>
        <style:header-footer-properties fo:min-height="0.0397637795275591in" fo:margin-left="0.315354330708661in" fo:margin-right="0.118110236220472in" fo:margin-bottom="0in"/>
      </style:header-style>
      <style:footer-style>
        <style:header-footer-properties fo:min-height="0.236220472440945in" fo:margin-left="0.315354330708661in" fo:margin-right="0.118110236220472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/>
    <dc:description/>
    <dc:subject/>
    <meta:initial-creator>Rossella Capozza</meta:initial-creator>
    <dc:creator>Rossella Capozza</dc:creator>
    <meta:creation-date>2018-02-21T09:27:47Z</meta:creation-date>
    <dc:date>2026-08-06T13:59:25Z</dc:date>
    <meta:editing-cycles>1</meta:editing-cycles>
    <meta:user-defined meta:name="ContentTypeId">0x0101001A1C13B95D0FA34DAB6B3E7A2F2D7D21</meta:user-defined>
    <meta:user-defined meta:name="MediaServiceImageTags"/>
  </office:meta>
</office:document-meta>
</file>